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dc73a9533651acb585aa1c7815381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bookmark text:name="x_x:x_fahrplan"/>
      <text:p text:style-name="Text_20_body">Nach Vereinbarung
Wenn es Probleme gibt einem Kanal beizutreten, also z.B. Audioprobleme helfen euch hier Moderatoren diese möglichst abzustellen. Es steht hier ebenfalls ein Text-Chat links bereit um das Problem zu besprechen.
</text:p>
      <text:list text:style-name="List_20_1" text:continue-numbering="false">
        <text:list-item>
          <text:p text:style-name="LastListParagraph_List_20_1_Content_First">Referenten: (!) Moderatoren gesucht! / Deutsch</text:p>
        </text:list-item>
      </text:list>
      <text:list text:style-name="List_20_1" text:continue-numbering="false">
        <text:list-item>
          <text:p text:style-name="List_20_1_Content_First"> Talk:</text:p>
          <text:list text:style-name="List_20_1">
            <text:list-item>
              <text:p text:style-name="List_20_1_Content"> Termin: Nach Vereinbarung / Muss noch festgelegt werden</text:p>
            </text:list-item>
          </text:list>
        </text:list-item>
        <text:list-item>
          <text:p text:style-name="List_20_1_Content"> Links:</text:p>
          <text:list text:style-name="List_20_1">
            <text:list-item>
              <text:p text:style-name="List_20_1_Content_Last"> Contact over: <text:a xlink:type="simple" xlink:href="https://l-p-d.org/mail_video_helper" text:style-name="Internet_20_link" text:visited-style-name="Visited_20_Internet_20_Link">https://l-p-d.org/mail_video_helper</text:a></text:p>
            </text:list-item>
          </text:list>
        </text:list-item>
      </text:list>
      <text:p text:style-name="Text_20_body"><text:span text:style-name="">(<text:span text:style-name="">Zusage: Y</text:span>, shortlink)</text:span></text:p>
      <text:p text:style-name="Text_20_body">Nach Vereinbarung
Videoschnittworkshop zum grundlegenden Videoschnitt.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Talk:</text:p>
          <text:list text:style-name="List_20_1">
            <text:list-item>
              <text:p text:style-name="List_20_1_Content"> Termin: Nach Vereinbarung</text:p>
            </text:list-item>
          </text:list>
        </text:list-item>
        <text:list-item>
          <text:p text:style-name="List_20_1_Content"> Links:</text:p>
          <text:list text:style-name="List_20_1">
            <text:list-item>
              <text:p text:style-name="List_20_1_Content_Last"> Contact over: <text:a xlink:type="simple" xlink:href="https://l-p-d.org/mail_video_helper" text:style-name="Internet_20_link" text:visited-style-name="Visited_20_Internet_20_Link">https://l-p-d.org/mail_video_helper</text:a></text:p>
            </text:list-item>
          </text:list>
        </text:list-item>
      </text:list>
      <text:p text:style-name="Text_20_body"><text:span text:style-name="">(<text:span text:style-name="">Zusage: Y</text:span>, shortlink)</text:span></text:p>
      <text:p text:style-name="Text_20_body">2021-05-15 <text:span text:style-name="Strong_20_Emphasis">15:00</text:span>-17:00
Die sichere Backup- und Cloudlösung unter Verwendung von SSHFS, Veracrypt und Rdiff-Backup.
</text:p>
      <text:list text:style-name="List_20_1" text:continue-numbering="false">
        <text:list-item>
          <text:p text:style-name="LastListParagraph_List_20_1_Content_First">Referenten: Linuxpaule / Deutsch</text:p>
        </text:list-item>
      </text:list>
      <text:p text:style-name="Text_20_body"><text:span text:style-name="">(<text:span text:style-name="">Zusage: Y</text:span>, <text:a xlink:type="simple" xlink:href="https://l-p-d.org/fahrplan#2e6d" text:style-name="Internet_20_link" text:visited-style-name="Visited_20_Internet_20_Link">shortlink</text:a>)</text:span></text:p>
      <text:p text:style-name="Text_20_body">2021-05-15 <text:span text:style-name="Strong_20_Emphasis">15:00</text:span>-17:00
Erklärung der grundsätzlichen Funktionen von Systemd Timer und ein Vergleich zu den Funktionen in Cron
</text:p>
      <text:list text:style-name="List_20_1" text:continue-numbering="false">
        <text:list-item>
          <text:p text:style-name="LastListParagraph_List_20_1_Content_First">Referenten: Olaf Münsterteicher / Deutsch, English</text:p>
        </text:list-item>
      </text:list>
      <text:list text:style-name="List_20_1" text:continue-numbering="false">
        <text:list-item>
          <text:p text:style-name="List_20_1_Content_First"> Video:</text:p>
          <text:list text:style-name="List_20_1">
            <text:list-item>
              <text:p text:style-name="List_20_1_Content"> H_T_T_Ps: / /media.ccc.de/lpd.a.. (23min)</text:p>
            </text:list-item>
          </text:list>
        </text:list-item>
        <text:list-item>
          <text:p text:style-name="List_20_1_Content"> Links:</text:p>
          <text:list text:style-name="List_20_1">
            <text:list-item>
              <text:p text:style-name="List_20_1_Content_Last"> Ältere Version: <text:a xlink:type="simple" xlink:href="https://diode.zone/videos/watch/d84e5820-2374-4ed2-b1bf-4af156b4c46a" text:style-name="Internet_20_link" text:visited-style-name="Visited_20_Internet_20_Link">https://diode.zone/videos/watch/d84e5820-2374-4ed2-b1bf-4af156b4c46a</text:a></text:p>
            </text:list-item>
          </text:list>
        </text:list-item>
      </text:list>
      <text:p text:style-name="Text_20_body"><text:span text:style-name="">(<text:span text:style-name="">Zusage: Y</text:span>, shortlink)</text:span></text:p>
      <text:p text:style-name="Text_20_body">2021-05-15 <text:span text:style-name="Strong_20_Emphasis">13:00</text:span>-17:00
Entstanden im Jahre 2016, sind wir eine Gruppe von Leuten die sich jede Woche treffen. Um zu Fachsimpeln und auch Vorträge zu geben. Fast jeden Monat veranstalten wir Themenabende, und zwei mal im Jahr den LPD-BS.Immer sind Besucher herzlich willkommen und wir freuen uns über jeden der mitmacht. Wenn Ihr aus der Region kommt, schaut doch mal vorbei!</text:p>
      <text:list text:style-name="List_20_1" text:continue-numbering="false">
        <text:list-item>
          <text:p text:style-name="LastListParagraph_List_20_1_Content_First"> Referenten: Hotte, Gunnar, more / Deutsch, English, Italiy</text:p>
        </text:list-item>
      </text:list>
      <text:list text:style-name="List_20_1" text:continue-numbering="false">
        <text:list-item>
          <text:p text:style-name="List_20_1_Content_First"> Talk:</text:p>
          <text:list text:style-name="List_20_1">
            <text:list-item>
              <text:p text:style-name="List_20_1_Content"> H_T_T_Ps: / /BBB.domain.tld/lpd/2021-1/…</text:p>
            </text:list-item>
          </text:list>
        </text:list-item>
        <text:list-item>
          <text:p text:style-name="List_20_1_Content"> Video:</text:p>
          <text:list text:style-name="List_20_1">
            <text:list-item>
              <text:p text:style-name="List_20_1_Content"> H_T_T_Ps: / /media.ccc.de/lpd.a.. (30min)</text:p>
            </text:list-item>
            <text:list-item>
              <text:p text:style-name="List_20_1_Content"> H_T_T_Ps: / /media.ccc.de/lpd.b.. (15min)</text:p>
            </text:list-item>
            <text:list-item>
              <text:p text:style-name="List_20_1_Content"> H_T_T_Ps: / /media.ccc.de/lpd.c.. (45min)</text:p>
            </text:list-item>
            <text:list-item>
              <text:p text:style-name="List_20_1_Content"> H_T_T_Ps: / /media.ccc.de/lpd.d.. (90min)</text:p>
            </text:list-item>
            <text:list-item>
              <text:p text:style-name="List_20_1_Content"> Verfügbar ab: ~2099-05-15 / Ist: ONLINE</text:p>
            </text:list-item>
          </text:list>
        </text:list-item>
        <text:list-item>
          <text:p text:style-name="List_20_1_Content"> Links:</text:p>
          <text:list text:style-name="List_20_1">
            <text:list-item>
              <text:p text:style-name="List_20_1_Content"> Home: <text:a xlink:type="simple" xlink:href="http://bs-lug.de" text:style-name="Internet_20_link" text:visited-style-name="Visited_20_Internet_20_Link">http://bs-lug.de</text:a></text:p>
            </text:list-item>
            <text:list-item>
              <text:p text:style-name="List_20_1_Content_Last"> Termine: <text:a xlink:type="simple" xlink:href="http://bs-lug.de/termine" text:style-name="Internet_20_link" text:visited-style-name="Visited_20_Internet_20_Link">http://bs-lug.de/termine</text:a></text:p>
            </text:list-item>
          </text:list>
        </text:list-item>
      </text:list>
      <text:p text:style-name="Text_20_body"><text:span text:style-name="">(<text:span text:style-name="">Zusage: Y</text:span>, shortlink)</text:span></text:p>
      <text:p text:style-name="Text_20_body">2021-05-15 <text:span text:style-name="Strong_20_Emphasis">15:00</text:span>-15:00
Es ist jetzt 30 Jahre her, seit Linus Torvalds den Kernel 0.10 auf dem
Usenet veröffentlichte. Es ist an der Zeit, die Geschichte des heute
populären Betriebssystems zu beleuchten und einen Ausblick zu wagen.Der Vortrag zeigt verschiedene Meilensteine in der Geschichte des
Betriebssystems auf und illustriert diese Entwicklung durch Ereignisse
aus Politik und Technik der letzen 30 Jahre.</text:p>
      <text:p text:style-name="Text_20_body">Im Laufe der Zeit hat sich auch das Profil der Linuxnutzer und
-nutzerinnen stark verändert. Sie werden mehr und mehr zu Benützern, die
Linux gebrauchen, ohne den technischen Aufbau und die Ideologie
nachvollziehen zu können bzw. zu wollen. Linux hat also mit einer neuen,
größeren Öffentlichkeit zu tun. In einem kurzen Ausblick in die Zukunft
sollen einige Gedankenanstöße gegeben werden, wie mit diesem “Coming
Out” umgegangen werden kann.</text:p>
      <text:list text:style-name="List_20_1" text:continue-numbering="false">
        <text:list-item>
          <text:p text:style-name="LastListParagraph_List_20_1_Content_First"> Referenten: Benedikt Trefzer / Deutsch</text:p>
        </text:list-item>
      </text:list>
      <text:list text:style-name="List_20_1" text:continue-numbering="false">
        <text:list-item>
          <text:p text:style-name="List_20_1_Content_First"> Talk:</text:p>
          <text:list text:style-name="List_20_1">
            <text:list-item/>
          </text:list>
        </text:list-item>
      </text:list>
      <text:p text:style-name="Text_20_body"><text:span text:style-name="">(<text:span text:style-name="">Zusage: Y</text:span>, shortlink)</text:span></text:p>
      <text:p text:style-name="Text_20_body">2021-05-15 <text:span text:style-name="Strong_20_Emphasis">15:00</text:span>-17:00
</text:p>
      <text:list text:style-name="List_20_1" text:continue-numbering="false">
        <text:list-item>
          <text:p text:style-name="List_20_1_Content_First"> Linux was?</text:p>
        </text:list-item>
        <text:list-item>
          <text:p text:style-name="List_20_1_Content"> Wäre das etwas für mich, dieses Linux?</text:p>
        </text:list-item>
        <text:list-item>
          <text:p text:style-name="List_20_1_Content"> Welches Linux soll ich wählen?</text:p>
        </text:list-item>
        <text:list-item>
          <text:p text:style-name="List_20_1_Content"> Läuft Linux überhaupt auf meinem Computer?</text:p>
        </text:list-item>
        <text:list-item>
          <text:p text:style-name="List_20_1_Content_Last"> Und dann, wie weiter?</text:p>
        </text:list-item>
      </text:list>
      <text:p text:style-name="Text_20_body">Vor und während dem Umstieg auf Linux tauchen viele Fragen auf. Einige davon kann man selber recherchieren, für andere ist man auf die Hilfe von erfahreneren Anwender/innen angewiesen.</text:p>
      <text:p text:style-name="Text_20_body">Im Linux Install Café können Sie Ihre Fragen in ungezwungener Atmosphäre stellen. Im interaktiven Online-Chat versuchen wir diese dann live zu beantworten - wo möglich mit Live-Vorführung via Videokonferenz.</text:p>
      <text:p text:style-name="Text_20_body">Nur den Kaffee müssen Sie diesmal selber mitbringen. <draw:frame draw:style-name="media" draw:name="0" text:anchor-type="as-char" draw:z-index="0" svg:width="0.52916666666667cm" svg:height="0.52916666666667cm"><draw:image xlink:href="Pictures/f3dc73a9533651acb585aa1c78153819.png" xlink:type="simple" xlink:show="embed" xlink:actuate="onLoad"/></draw:frame></text:p>
      <text:list text:style-name="List_20_1" text:continue-numbering="false">
        <text:list-item>
          <text:p text:style-name="LastListParagraph_List_20_1_Content_First"> Referenten: Markus und andere / Deutsch</text:p>
        </text:list-item>
      </text:list>
      <text:p text:style-name="Text_20_body"><text:span text:style-name="">(<text:span text:style-name="">Zusage: Y</text:span>, shortlink)</text:span></text:p>
      <text:p text:style-name="Text_20_body">2021-05-15 <text:span text:style-name="Strong_20_Emphasis">15:00</text:span>-17:00
Diskussionen zu unseren Themen und mit uns.
</text:p>
      <text:list text:style-name="List_20_1" text:continue-numbering="false">
        <text:list-item>
          <text:p text:style-name="LastListParagraph_List_20_1_Content_First">Referenten: Markus und andere / Deutsch</text:p>
        </text:list-item>
      </text:list>
      <text:p text:style-name="Text_20_body"><text:span text:style-name="">(<text:span text:style-name="">Zusage: Y</text:span>, shortlink)</text:span></text:p>
      <text:p text:style-name="Text_20_body">2021-05-15 <text:span text:style-name="Strong_20_Emphasis">15:00</text:span>-17:00
Vorstellung der LUG Wilhelmshaven und Umland als Presentation und Q+A
</text:p>
      <text:list text:style-name="List_20_1" text:continue-numbering="false">
        <text:list-item>
          <text:p text:style-name="LastListParagraph_List_20_1_Content_First">Referenten: Markus u.a. / Deutsch</text:p>
        </text:list-item>
      </text:list>
      <text:p text:style-name="Text_20_body"><text:span text:style-name="">(<text:span text:style-name="">Zusage: N</text:span>, shortlink)</text:span></text:p>
      <text:p text:style-name="Text_20_body">2021-05-15 <text:span text:style-name="Strong_20_Emphasis">15:00</text:span>-17:00
In diesem Video zeigt Oliver, gemeinsam mit Jüntha, wie ein Umstieg von Windows zu Linux am einfachsten durchzuführen ist. Das ganze geschieht mit der ein oder anderen Hürde.
Es wird gezeigt, wie ein bootbarer USB-Stick erstellt wird, wie vom USB-Stick gebootet wird, wie Linux Mint installiert wird, wie Daten von Windows zu Linux übernommen werden können und welche Programme im Groben vorhanden sind.
</text:p>
      <text:list text:style-name="List_20_1" text:continue-numbering="false">
        <text:list-item>
          <text:p text:style-name="LastListParagraph_List_20_1_Content_First">Referenten: Oliver Alff / Deutsch</text:p>
        </text:list-item>
      </text:list>
      <text:p text:style-name="Text_20_body"><text:span text:style-name="">(<text:span text:style-name="">Zusage: Y</text:span>, shortlink)</text:span></text:p>
      <text:p text:style-name="Text_20_body">2021-05-15 <text:span text:style-name="Strong_20_Emphasis">15:00</text:span>-17:00
BBB-Gruppenraum der Schneifeltuxe zum Austauschen und Kennenlernen
</text:p>
      <text:list text:style-name="List_20_1" text:continue-numbering="false">
        <text:list-item>
          <text:p text:style-name="LastListParagraph_List_20_1_Content_First">Referenten: Harald Kayser / Deutsch</text:p>
        </text:list-item>
      </text:list>
      <text:p text:style-name="Text_20_body"><text:span text:style-name="">(<text:span text:style-name="">Zusage: Y</text:span>, shortlink)</text:span></text:p>
      <text:p text:style-name="Text_20_body">2021-05-15 <text:span text:style-name="Strong_20_Emphasis">15:00</text:span>-17:00
Warum Freie Software und Linux verwenden?
</text:p>
      <text:list text:style-name="List_20_1" text:continue-numbering="false">
        <text:list-item>
          <text:p text:style-name="LastListParagraph_List_20_1_Content_First">Referenten: Jürgen Körner / Deutsch</text:p>
        </text:list-item>
      </text:list>
      <text:list text:style-name="List_20_1" text:continue-numbering="false">
        <text:list-item>
          <text:p text:style-name="List_20_1_Content_First"> Video:</text:p>
          <text:list text:style-name="List_20_1">
            <text:list-item>
              <text:p text:style-name="List_20_1_Content_Last"> H_T_T_Ps: / /media.ccc.de/lpd.a.. (30min)</text:p>
            </text:list-item>
          </text:list>
        </text:list-item>
      </text:list>
      <text:p text:style-name="Text_20_body"><text:span text:style-name="">(<text:span text:style-name="">Zusage: Y</text:span>, shortlink)</text:span></text:p>
      <text:p text:style-name="Text_20_body">2021-05-15 <text:span text:style-name="Strong_20_Emphasis">15:00</text:span>-17:00
Für den Einsteiger ist der erste Kontakt mit einem Linxdateisystem verwirrend. Da er in dem Explorer seine bekannte Struktur nicht findet und auf Unbekanntes trifft: Wo ist das Laufwerk C:? Was ist das /home oder gar diese für ihn komischen Bezeichnungen /dev /root /bin /usr /var /opt /etc …. ? Wo ist die Registry und vieles mehr sorgen für viele Fragezeichen. Auch auf die Besonderheiten der Dateizugriffsrechte wird auf Einsteigerniveau eingegangen. Dieser Vortrag soll für diesen Nutzerkreis mehr Klarheit schaffen.
</text:p>
      <text:list text:style-name="List_20_1" text:continue-numbering="false">
        <text:list-item>
          <text:p text:style-name="LastListParagraph_List_20_1_Content_First">Referenten: Jürgen Körner / Deutsch</text:p>
        </text:list-item>
      </text:list>
      <text:list text:style-name="List_20_1" text:continue-numbering="false">
        <text:list-item>
          <text:p text:style-name="List_20_1_Content_First"> Video:</text:p>
          <text:list text:style-name="List_20_1">
            <text:list-item>
              <text:p text:style-name="List_20_1_Content_Last"> H_T_T_Ps: / /media.ccc.de/lpd.a.. (20min)</text:p>
            </text:list-item>
          </text:list>
        </text:list-item>
      </text:list>
      <text:p text:style-name="Text_20_body"><text:span text:style-name="">(<text:span text:style-name="">Zusage: Y</text:span>, shortlink)</text:span></text:p>
      <text:p text:style-name="Text_20_body">2021-05-15 <text:span text:style-name="Strong_20_Emphasis">15:00</text:span>-17:00
Welches “Linux“ ist für mich das richtige?
Damit diese und andere Fragen besser beantwortet werden können zeige ich einen Vortrag über die Software Ventoy. Gezeigt werden soll, wie man die Software auf einem USB-Stick einrichtet und diese dann genutzt werden kann.
</text:p>
      <text:list text:style-name="List_20_1" text:continue-numbering="false">
        <text:list-item>
          <text:p text:style-name="LastListParagraph_List_20_1_Content_First">Referenten: Enrico Usbeck / Deutsch</text:p>
        </text:list-item>
      </text:list>
      <text:list text:style-name="List_20_1" text:continue-numbering="false">
        <text:list-item>
          <text:p text:style-name="List_20_1_Content_First"> Video:</text:p>
          <text:list text:style-name="List_20_1">
            <text:list-item>
              <text:p text:style-name="List_20_1_Content_Last"> Nicht als Video?: H_T_T_Ps: / /media.ccc.de/lpd.a.. (30min)</text:p>
            </text:list-item>
          </text:list>
        </text:list-item>
      </text:list>
      <text:p text:style-name="Text_20_body"><text:span text:style-name="">(<text:span text:style-name="">Zusage: Y</text:span>, shortlink)</text:span></text:p>
      <text:p text:style-name="Text_20_body">2021-05-15 <text:span text:style-name="Strong_20_Emphasis">15:00</text:span>-17:00
Live Linuxsysteme gibt es viele, die meisten jedoch haben eine fest eingestelle Sprache, die sich oft im Live-Modus nicht ändern lässt. Zum ersten Testen ist die englische Spracheinstellung nicht immer hilfreich. Die Live-Version von unserem Bruno kommt mit eingestellter deutscher Sprache, Kernel 5.10 und einer Reihe von nützlichen Programmen im Gepäck daher, die sich auch installieren lässt. In diesem Beitrag wird die Zusammenstellung erläutert sowie das Gesamtpaket im Wesentlichen vorgestellt.
</text:p>
      <text:list text:style-name="List_20_1" text:continue-numbering="false">
        <text:list-item>
          <text:p text:style-name="LastListParagraph_List_20_1_Content_First">Referenten: Bruno Gerz / Deutsch</text:p>
        </text:list-item>
      </text:list>
      <text:list text:style-name="List_20_1" text:continue-numbering="false">
        <text:list-item>
          <text:p text:style-name="List_20_1_Content_First"> Video:</text:p>
          <text:list text:style-name="List_20_1">
            <text:list-item>
              <text:p text:style-name="List_20_1_Content_Last"> H_T_T_Ps: / /media.ccc.de/lpd.a.. (30min)</text:p>
            </text:list-item>
          </text:list>
        </text:list-item>
      </text:list>
      <text:p text:style-name="Text_20_body"><text:span text:style-name="">(<text:span text:style-name="">Zusage: Y</text:span>, shortlink)</text:span></text:p>
      <text:p text:style-name="Text_20_body">2021-05-15 <text:span text:style-name="Strong_20_Emphasis">15:00</text:span>-17:00
An dieser Stelle möchten wir gerne die Gelegenheit nutzen, einmal zu
erläutern, warum und wieso wir uns im Nürnberger Raum mit Linux und
freier Software beschäftigen. Wir wollen die Gründe darlegen, weshalb
wir hierfür unsere Zeit investieren und an so Veranstaltungen wie z.b.
diesem LPD teilnehmen.
</text:p>
      <text:list text:style-name="List_20_1" text:continue-numbering="false">
        <text:list-item>
          <text:p text:style-name="LastListParagraph_List_20_1_Content_First">Referenten: Jürgen, Enrico und weitere / Deutsch</text:p>
        </text:list-item>
      </text:list>
      <text:p text:style-name="Text_20_body"><text:span text:style-name="">(<text:span text:style-name="">Zusage: Y</text:span>, shortlink)</text:span></text:p>
      <text:p text:style-name="Text_20_body">2021-05-15 <text:span text:style-name="Strong_20_Emphasis">15:00</text:span>-17:00
Wir stellen uns als Linux Usergroup aus Reutlingen vor.
Wir erzählen Euch was wir so machen, wann wir uns wo treffen und wer wir sind.
Hier als virtuelles Kennenlernen mit Aussicht auf Treffen vor Ort dann später im Jahr.
</text:p>
      <text:list text:style-name="List_20_1" text:continue-numbering="false">
        <text:list-item>
          <text:p text:style-name="LastListParagraph_List_20_1_Content_First">Referenten: Rüdiger Marwein / Deutsch, English</text:p>
        </text:list-item>
      </text:list>
      <text:p text:style-name="Text_20_body"><text:span text:style-name="">(<text:span text:style-name="">Zusage: Y</text:span>, shortlink)</text:span></text:p>
      <text:p text:style-name="Text_20_body">2021-05-15 <text:span text:style-name="Strong_20_Emphasis">14:00</text:span>-16:00
In diesem Vortrag können Sie lernen, wie man auf dem eigenen PC, Linux einmal völlig gefahrlos testen und ausprobieren kann. Dazu wird beschrieben wie man ein spezieller USB-Speicher-Stick erstellt und wie man mit Ihm dann den eigenen PC oder Notebook startet. Dabei wird auch auf die Fallstricke und die Richtige auswahl des USB-Speicher-Sticks eingegangen sowie ein paar so genannte “live” Distributionen Vorgestellt.
</text:p>
      <text:list text:style-name="List_20_1" text:continue-numbering="false">
        <text:list-item>
          <text:p text:style-name="LastListParagraph_List_20_1_Content_First">Referenten: Ulf / Deutsch</text:p>
        </text:list-item>
      </text:list>
      <text:list text:style-name="List_20_1" text:continue-numbering="false">
        <text:list-item>
          <text:p text:style-name="List_20_1_Content_First"> Talk:</text:p>
          <text:list text:style-name="List_20_1">
            <text:list-item>
              <text:p text:style-name="List_20_1_Content"> Ältere Vorträge: <text:a xlink:type="simple" xlink:href="https://lug-vs.org/lugvswiki/images/8/83/Linux-Workshop-VHS-DS-Okt2015.odp" text:style-name="Internet_20_link" text:visited-style-name="Visited_20_Internet_20_Link">https://lug-vs.org/lugvswiki/images/8/83/Linux-Workshop-VHS-DS-Okt2015.odp</text:a></text:p>
            </text:list-item>
            <text:list-item>
              <text:p text:style-name="List_20_1_Content"> Ältere Vorträge: <text:a xlink:type="simple" xlink:href="https://lug-vs.org/lugvswiki/images/4/4d/Linux-Vortrag-VHS-DS-Okt2015.odp" text:style-name="Internet_20_link" text:visited-style-name="Visited_20_Internet_20_Link">https://lug-vs.org/lugvswiki/images/4/4d/Linux-Vortrag-VHS-DS-Okt2015.odp</text:a></text:p>
            </text:list-item>
          </text:list>
        </text:list-item>
        <text:list-item>
          <text:p text:style-name="List_20_1_Content"> Video:</text:p>
          <text:list text:style-name="List_20_1">
            <text:list-item>
              <text:p text:style-name="List_20_1_Content_Last"> H_T_T_Ps: / /media.ccc.de/lpd.a.. (30min)</text:p>
            </text:list-item>
          </text:list>
        </text:list-item>
      </text:list>
      <text:p text:style-name="Text_20_body"><text:span text:style-name="">(<text:span text:style-name="">Zusage: Y</text:span>, shortlink)</text:span></text:p>
      <text:p text:style-name="Text_20_body">2021-05-15 <text:span text:style-name="Strong_20_Emphasis">15:00</text:span>-17:00
Ich berichte mittels Video (SimpleScreenRecorder) wie ich bei Linux (KDE-Desktop) landete und warum ich dabei bleibe.Vor allem möchte ich praktische Seiten hervorheben,die Softwareinstallation und -verwaltung, den zweispaltigen Dolphin-Dateimanager, die vielen OpenSource-Anwendungen (unter Windows habe ich ausschließlich OpenSource genutzt, unter Linux sind noch mehr dazugekommen), und Grundlagen legen und vor allem die Angst vor dem 'Unbekannten' nehmen.</text:p>
      <text:p text:style-name="Text_20_body">Selbst bin ich kein Coder und mache (bislang) nur sehr wenig auf der Konsole. Das sehe ich aber für unser Zielpublikum als hilfreich an; ich hoffe die Leute doch etwas mehr abholen zu können, als ein Programmierer, dem man irgendwann nicht mehr folgen kann   .
<draw:frame draw:style-name="media" draw:name="1" text:anchor-type="as-char" draw:z-index="1" svg:width="0.52916666666667cm" svg:height="0.52916666666667cm"><draw:image xlink:href="Pictures/f3dc73a9533651acb585aa1c78153819.png" xlink:type="simple" xlink:show="embed" xlink:actuate="onLoad"/></draw:frame></text:p>
      <text:list text:style-name="List_20_1" text:continue-numbering="false">
        <text:list-item>
          <text:p text:style-name="LastListParagraph_List_20_1_Content_First"> Referenten: Holger / Deutsch</text:p>
        </text:list-item>
      </text:list>
      <text:p text:style-name="Text_20_body"><text:span text:style-name="">(<text:span text:style-name="">Zusage: Y</text:span>, shortlink)</text:span></text:p>
      <text:p text:style-name="Text_20_body">2021-05-15 <text:span text:style-name="Strong_20_Emphasis">15:00</text:span>-17:00
Mischung aus Screenrecording und gefilmten Sequenzen, um zu zeigen, wie man aus Windows 10 heraus ein .ISO Image herunterlädt, auf DVD brennt oder einen Bootstick erstellt und davon ein LIVE-LINUX (Ubuntu 20.04 LTS / LINUX Mint 20.1) startet und / oder gleich installiert.
</text:p>
      <text:list text:style-name="List_20_1" text:continue-numbering="false">
        <text:list-item>
          <text:p text:style-name="LastListParagraph_List_20_1_Content_First">Referenten: Uwe Stippekohl / Deutsch, English</text:p>
        </text:list-item>
      </text:list>
      <text:list text:style-name="List_20_1" text:continue-numbering="false">
        <text:list-item>
          <text:p text:style-name="List_20_1_Content_First"> Video:</text:p>
          <text:list text:style-name="List_20_1">
            <text:list-item>
              <text:p text:style-name="List_20_1_Content_Last"> H_T_T_Ps: / /media.ccc.de/lpd.a.. (45min)</text:p>
            </text:list-item>
          </text:list>
        </text:list-item>
      </text:list>
      <text:p text:style-name="Text_20_body"><text:span text:style-name="">(<text:span text:style-name="">Zusage: N</text:span>, shortlink)</text:span></text:p>
      <text:p text:style-name="Text_20_body">2021-05-15 <text:span text:style-name="Strong_20_Emphasis">15:00</text:span>-17:00
Warum Linux etwas wert ist und was man alles damit machen kann.
</text:p>
      <text:list text:style-name="List_20_1" text:continue-numbering="false">
        <text:list-item>
          <text:p text:style-name="LastListParagraph_List_20_1_Content_First">Referenten: Marc / Deutsch</text:p>
        </text:list-item>
      </text:list>
      <text:list text:style-name="List_20_1" text:continue-numbering="false">
        <text:list-item>
          <text:p text:style-name="List_20_1_Content_First"> Video:</text:p>
          <text:list text:style-name="List_20_1">
            <text:list-item>
              <text:p text:style-name="List_20_1_Content_Last"> H_T_T_Ps: / /media.ccc.de/lpd.a.. (52min)</text:p>
            </text:list-item>
          </text:list>
        </text:list-item>
      </text:list>
      <text:p text:style-name="Text_20_body"><text:span text:style-name="">(<text:span text:style-name="">Zusage: Y</text:span>, shortlink)</text:span></text:p>
      <text:p text:style-name="Text_20_body">2021-05-15 <text:span text:style-name="Strong_20_Emphasis">15:00</text:span>-17:00
Die LUG-VS stellt sich vor mit dem Einzugsgebiet des Kreises Schwarzwald-Baar-Heuberg.
</text:p>
      <text:list text:style-name="List_20_1" text:continue-numbering="false">
        <text:list-item>
          <text:p text:style-name="LastListParagraph_List_20_1_Content_First">Referenten: Ulf Bartholomäus / Deutsch</text:p>
        </text:list-item>
      </text:list>
      <text:p text:style-name="Text_20_body"><text:span text:style-name="">(<text:span text:style-name="">Zusage: Y</text:span>, shortlink)</text:span></text:p>
      <text:p text:style-name="Text_20_body">2021-05-15 <text:span text:style-name="Strong_20_Emphasis">15:00</text:span>-17:00
Wie kann der Raspberry Pi im Alltag genutzt werden. In dem Vortrag werden jedoch keine Maker Projekte dargestellt, sondern Projekte mit Freier Software. Es geht um alltägliche Situationen, wie drucken / scannen / telefonieren / Mediacenter / Office. Hier soll der Raspi auch als ökonomische und auch ökologische Alternative zu den Standardumgebungen auf Intel bzw. AMD-Plattformen beleuchtet werden.
</text:p>
      <text:list text:style-name="List_20_1" text:continue-numbering="false">
        <text:list-item>
          <text:p text:style-name="LastListParagraph_List_20_1_Content_First">Referenten: Guido Olm. / Deutsch</text:p>
        </text:list-item>
      </text:list>
      <text:list text:style-name="List_20_1" text:continue-numbering="false">
        <text:list-item>
          <text:p text:style-name="List_20_1_Content_First"> Video:</text:p>
          <text:list text:style-name="List_20_1">
            <text:list-item>
              <text:p text:style-name="List_20_1_Content_Last"> H_T_T_Ps: / /media.ccc.de/lpd.a.. (30min)</text:p>
            </text:list-item>
          </text:list>
        </text:list-item>
      </text:list>
      <text:p text:style-name="Text_20_body"><text:span text:style-name="">(<text:span text:style-name="">Zusage: Y</text:span>, shortlink)</text:span></text:p>
      <text:p text:style-name="Text_20_body">2021-05-15 <text:span text:style-name="Strong_20_Emphasis">15:00</text:span>-17:00
Die LüneLUG stellt sich virtuell vor.
</text:p>
      <text:list text:style-name="List_20_1" text:continue-numbering="false">
        <text:list-item>
          <text:p text:style-name="LastListParagraph_List_20_1_Content_First">Referenten: Torsten Franz, Guido Olm. / Deutsch</text:p>
        </text:list-item>
      </text:list>
      <text:list text:style-name="List_20_1" text:continue-numbering="false">
        <text:list-item>
          <text:p text:style-name="List_20_1_Content_First"> Video:</text:p>
          <text:list text:style-name="List_20_1">
            <text:list-item>
              <text:p text:style-name="List_20_1_Content_Last"> H_T_T_Ps: / /media.ccc.de/lpd.a..</text:p>
            </text:list-item>
          </text:list>
        </text:list-item>
      </text:list>
      <text:p text:style-name="Text_20_body"><text:span text:style-name="">(<text:span text:style-name="">Zusage: Y</text:span>, shortlink)</text:span></text:p>
      <text:p text:style-name="Text_20_body">2021-05-15 <text:span text:style-name="Strong_20_Emphasis">15:00</text:span>-17:00
Ein Videotelefon für ältere/demente Nutzer, als Selbstbau-Lösung
</text:p>
      <text:list text:style-name="List_20_1" text:continue-numbering="false">
        <text:list-item>
          <text:p text:style-name="LastListParagraph_List_20_1_Content_First">Referenten: Stefan / Deutsch</text:p>
        </text:list-item>
      </text:list>
      <text:list text:style-name="List_20_1" text:continue-numbering="false">
        <text:list-item>
          <text:p text:style-name="List_20_1_Content_First"> Video:</text:p>
          <text:list text:style-name="List_20_1">
            <text:list-item>
              <text:p text:style-name="List_20_1_Content"> H_T_T_Ps: / /media.ccc.de/lpd.a.. (30min)</text:p>
            </text:list-item>
          </text:list>
        </text:list-item>
        <text:list-item>
          <text:p text:style-name="List_20_1_Content"> Links:</text:p>
          <text:list text:style-name="List_20_1">
            <text:list-item>
              <text:p text:style-name="List_20_1_Content_Last"> Ältere Vorträge: <text:a xlink:type="simple" xlink:href="https://piandmore.de/de/conference/pam12-25/schedule/event/11754" text:style-name="Internet_20_link" text:visited-style-name="Visited_20_Internet_20_Link">https://piandmore.de/de/conference/pam12-25/schedule/event/11754</text:a></text:p>
            </text:list-item>
          </text:list>
        </text:list-item>
      </text:list>
      <text:p text:style-name="Text_20_body"><text:span text:style-name="">(<text:span text:style-name="">Zusage: Y</text:span>, shortlink)</text:span></text:p>
      <text:p text:style-name="Text_20_body">2021-05-15 <text:span text:style-name="Strong_20_Emphasis">15:00</text:span>-17:00
X2Go-ThinClientEdition-Live - jetzt auch für den Pi?
</text:p>
      <text:list text:style-name="List_20_1" text:continue-numbering="false">
        <text:list-item>
          <text:p text:style-name="LastListParagraph_List_20_1_Content_First">Referenten: Stefan / Deutsch</text:p>
        </text:list-item>
      </text:list>
      <text:list text:style-name="List_20_1" text:continue-numbering="false">
        <text:list-item>
          <text:p text:style-name="List_20_1_Content_First"> Video:</text:p>
          <text:list text:style-name="List_20_1">
            <text:list-item>
              <text:p text:style-name="List_20_1_Content"> H_T_T_Ps: / /media.ccc.de/lpd.a.. (35min)</text:p>
            </text:list-item>
          </text:list>
        </text:list-item>
        <text:list-item>
          <text:p text:style-name="List_20_1_Content"> Links:</text:p>
          <text:list text:style-name="List_20_1">
            <text:list-item>
              <text:p text:style-name="List_20_1_Content_Last"> Älterer Vortrag: <text:a xlink:type="simple" xlink:href="https://piandmore.de/de/conference/pam12-25/schedule/event/11755" text:style-name="Internet_20_link" text:visited-style-name="Visited_20_Internet_20_Link">https://piandmore.de/de/conference/pam12-25/schedule/event/11755</text:a></text:p>
            </text:list-item>
          </text:list>
        </text:list-item>
      </text:list>
      <text:p text:style-name="Text_20_body"><text:span text:style-name="">(<text:span text:style-name="">Zusage: Y</text:span>, shortlink)</text:span></text:p>
      <text:p text:style-name="Text_20_body"><text:span text:style-name=""><text:span text:style-name="">( Anzahl Kanäle: Helper: 2, Video and QnA: 15, Talk: 8, Themen: 1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16::37:44</meta:creation-date>
    <dc:creator>Generated</dc:creator>
    <dc:date>2026-08-22T16::37:44</dc:date>
    <dc:language>en-US</dc:language>
    <meta:editing-cycles>1</meta:editing-cycles>
    <meta:editing-duration>PT0S</meta:editing-duration>
    <dc:title>x_x:x_fahrplan</dc:title>
  </office:meta>
</office:document-meta>
</file>