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s"/><text:bookmark-start text:name="__RefHeading___videos_1"/><text:bookmark-start text:name="videos"/>Videos<text:bookmark-end text:name="__RefHeading___videos_1"/><text:bookmark-end text:name="videos"/></text:h>
      <text:p text:style-name="Text_20_body">Wofür Linux steht, welches Potenzial es hat und warum man es nutzen sollte.</text:p>
      <text:p text:style-name="Text_20_body">[<text:a xlink:type="simple" xlink:href="https://video.fosswelt.org/embed/9aYimywMXDI" text:style-name="Internet_20_link" text:visited-style-name="Visited_20_Internet_20_Link">https://video.fosswelt.org/embed/9aYimywMXDI</text:a>
Quelle: Youtube-Kanal von MichlFranken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00:52</meta:creation-date>
    <dc:creator>Generated</dc:creator>
    <dc:date>2026-08-21T00::00:52</dc:date>
    <dc:language>en-US</dc:language>
    <meta:editing-cycles>1</meta:editing-cycles>
    <meta:editing-duration>PT0S</meta:editing-duration>
    <dc:title>videos</dc:title>
  </office:meta>
</office:document-meta>
</file>