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ulf"/><text:bookmark-start text:name="__RefHeading___ulf_1"/><text:bookmark-start text:name="ulf"/>Ulf<text:bookmark-end text:name="__RefHeading___ulf_1"/><text:bookmark-end text:name="ulf"/></text:h>
      <text:p text:style-name="Text_20_body">Hi, Ich mache die Knoppix LPD-Edition, mehr Infos und Download auf: <text:a xlink:type="simple" xlink:href="https://lug-vs.org/lugvswiki/index.php/Knoppix-LPD-Edition" text:style-name="Internet_20_link" text:visited-style-name="Visited_20_Internet_20_Link">https://lug-vs.org/lugvswiki/index.php/Knoppix-LPD-Edition</text:a>
oder Ihr 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3::53:39</meta:creation-date>
    <dc:creator>Generated</dc:creator>
    <dc:date>2026-08-20T23::53:39</dc:date>
    <dc:language>en-US</dc:language>
    <meta:editing-cycles>1</meta:editing-cycles>
    <meta:editing-duration>PT0S</meta:editing-duration>
    <dc:title>user:ulf</dc:title>
  </office:meta>
</office:document-meta>
</file>