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start"/><text:bookmark-start text:name="__RefHeading___benutzeruebersicht_1"/><text:bookmark-start text:name="benutzeruebersicht"/>Benutzerübersicht<text:bookmark-end text:name="__RefHeading___benutzeruebersicht_1"/><text:bookmark-end text:name="benutzeruebersicht"/></text:h>
      <text:p text:style-name="Text_20_body">Folgende Benutzer haben eigene Seiten:</text:p>
      <text:h text:style-name="Heading_20_2" text:outline-level="2"><text:bookmark-start text:name="__RefHeading___wer_macht_was_2"/><text:bookmark-start text:name="wer_macht_was"/>Wer macht was?<text:bookmark-end text:name="__RefHeading___wer_macht_was_2"/><text:bookmark-end text:name="wer_macht_was"/></text:h>
      <text:h text:style-name="Heading_20_2" text:outline-level="2"><text:bookmark-start text:name="__RefHeading___organisation_3"/><text:bookmark-start text:name="organisation"/>Organisation<text:bookmark-end text:name="__RefHeading___organisation_3"/><text:bookmark-end text:name="organisation"/></text:h>
      <text:h text:style-name="Heading_20_3" text:outline-level="3"><text:bookmark-start text:name="__RefHeading___franke_4"/><text:bookmark-start text:name="franke"/>Franke:<text:bookmark-end text:name="__RefHeading___franke_4"/><text:bookmark-end text:name="franke"/></text:h>
      <text:p text:style-name="Text_20_body">EDV-Dienstleister, Site, Infrastruktur, LPD-Orga, Linux-Events.Org, Sponsoren und Unterstützer, Werbung, LINUX, openSUSE, PHP und unerschöpflicher Quell jahrzehntelangen Wissens - sofern nicht zwischenzeitlich verge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9:24</meta:creation-date>
    <dc:creator>Generated</dc:creator>
    <dc:date>2026-08-20T23::49:24</dc:date>
    <dc:language>en-US</dc:language>
    <meta:editing-cycles>1</meta:editing-cycles>
    <meta:editing-duration>PT0S</meta:editing-duration>
    <dc:title>user:start</dc:title>
  </office:meta>
</office:document-meta>
</file>