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mwsatwareag"/><text:bookmark-start text:name="__RefHeading___michael_wegener_mwsatwareag_-_oeffentliche_seite_1"/><text:bookmark-start text:name="michael_wegener_mwsatwareag_-_oeffentliche_seite"/>Michael Wegener (mwsatwareag) - Öffentliche Seite<text:bookmark-end text:name="__RefHeading___michael_wegener_mwsatwareag_-_oeffentliche_seite_1"/><text:bookmark-end text:name="michael_wegener_mwsatwareag_-_oeffentliche_seite"/></text:h>
      <text:h text:style-name="Heading_20_2" text:outline-level="2"><text:bookmark-start text:name="__RefHeading___ueber_mich_2"/><text:bookmark-start text:name="ueber_mich"/>Über mich<text:bookmark-end text:name="__RefHeading___ueber_mich_2"/><text:bookmark-end text:name="ueber_mich"/></text:h>
      <text:p text:style-name="Text_20_body">Ich komme aus dem schönen Worms am Rhein und habe dort ein IT-Unternehmen, welches ich seit meinem 18ten Lebensjahr führe.</text:p>
      <text:p text:style-name="Text_20_body">Auf YouTube gibt es diesen <text:a xlink:type="simple" xlink:href="https://www.youtube-nocookie.com/embed/zOWs1Gu06XI" text:style-name="Internet_20_link" text:visited-style-name="Visited_20_Internet_20_Link">Vortrag an der Hochschule Worms</text:a> von mir, wo ich meinen Werdegang etwas genauer beschrieben hab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3::49:42</meta:creation-date>
    <dc:creator>Generated</dc:creator>
    <dc:date>2026-08-20T23::49:42</dc:date>
    <dc:language>en-US</dc:language>
    <meta:editing-cycles>1</meta:editing-cycles>
    <meta:editing-duration>PT0S</meta:editing-duration>
    <dc:title>user:mwsatwareag</dc:title>
  </office:meta>
</office:document-meta>
</file>