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einerweiss"/><text:bookmark-start text:name="__RefHeading___ruediger_marwein_keinerweiss_1"/><text:bookmark-start text:name="ruediger_marwein_keinerweiss"/>Rüdiger Marwein (keinerweiss)<text:bookmark-end text:name="__RefHeading___ruediger_marwein_keinerweiss_1"/><text:bookmark-end text:name="ruediger_marwein_keinerweiss"/></text:h>
      <text:p text:style-name="Text_20_body">Technischer Berater und Scrum Master in süddeutschem Modekonzern<text:line-break/>
Schwerpunkt Web seit Berufseinstieg 2000<text:line-break/>
Linux früher im Beruf, jetzt nur noch privat.</text:p>
      <text:p text:style-name="Text_20_body">Ich verwende Linux seit ca. 1999. Bin nach langer Reise bei Ubuntu gelandet und glücklich mit dem Gnome Desktop.</text:p>
      <text:p text:style-name="Text_20_body"><text:span text:style-name="Strong_20_Emphasis">Was mir Spaß macht</text:span>
* PHP, Python, JavaScript
* Fehlersuche, Debugging
* Webdesign
* Blender 3D ~intermediate</text:p>
      <text:p text:style-name="Text_20_body"><text:span text:style-name="Strong_20_Emphasis">Was ich sonst so mitbringe:</text:span>
* Visualisierung, Bildbearbeitung
* User Experience, Usability
* Filmschnitt
* Texten für Nicht-Techniker
* Spreche Deutsch und Englisch</text:p>
      <text:p text:style-name="Text_20_body"><text:span text:style-name="Strong_20_Emphasis">Mehr zu und von mir im Netz:</text:span>
* <text:a xlink:type="simple" xlink:href="https://www.linkedin.com/in/r%C3%BCdiger-marwein-8109057/" text:style-name="Internet_20_link" text:visited-style-name="Visited_20_Internet_20_Link">https://www.linkedin.com/in/r%C3%BCdiger-marwein-8109057/</text:a>
* <text:a xlink:type="simple" xlink:href="https://www.xing.com/profile/Ruediger_Marwein/cv" text:style-name="Internet_20_link" text:visited-style-name="Visited_20_Internet_20_Link">https://www.xing.com/profile/Ruediger_Marwein/cv</text:a>
* <text:a xlink:type="simple" xlink:href="https://github.com/keinerweiss" text:style-name="Internet_20_link" text:visited-style-name="Visited_20_Internet_20_Link">https://github.com/keinerweis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14:25</meta:creation-date>
    <dc:creator>Generated</dc:creator>
    <dc:date>2026-08-21T01::14:25</dc:date>
    <dc:language>en-US</dc:language>
    <meta:editing-cycles>1</meta:editing-cycles>
    <meta:editing-duration>PT0S</meta:editing-duration>
    <dc:title>user:keinerweiss</dc:title>
  </office:meta>
</office:document-meta>
</file>