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dc73a9533651acb585aa1c781538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nline_lpd_beitraege_bewerten"/><text:bookmark-start text:name="__RefHeading___lpd-onlinevideos_bewerten_1"/><text:bookmark-start text:name="lpd-onlinevideos_bewerten"/>LPD-Online / Videos bewerten<text:bookmark-end text:name="__RefHeading___lpd-onlinevideos_bewerten_1"/><text:bookmark-end text:name="lpd-onlinevideos_bewerten"/></text:h>
      <text:p text:style-name="Text_20_body">Hier Eure Anregungen Bemerkungen und ggf. fehlerhaftes zu den Videos kundtun. Ehrlich aber nicht beleidigend bleiben. <draw:frame draw:style-name="media" draw:name="0" text:anchor-type="as-char" draw:z-index="0" svg:width="0.52916666666667cm" svg:height="0.52916666666667cm"><draw:image xlink:href="Pictures/f3dc73a9533651acb585aa1c7815381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2::58:36</meta:creation-date>
    <dc:creator>Generated</dc:creator>
    <dc:date>2026-08-20T22::58:36</dc:date>
    <dc:language>en-US</dc:language>
    <meta:editing-cycles>1</meta:editing-cycles>
    <meta:editing-duration>PT0S</meta:editing-duration>
    <dc:title>online_lpd_beitraege_bewerten</dc:title>
  </office:meta>
</office:document-meta>
</file>