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f3d4d64697fbcd096e40e44b69d8f67.png"/>
  <manifest:file-entry manifest:media-type="image/png" manifest:full-path="Pictures/00e0925f2f22736169caed057da1ef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sources"/><text:bookmark-start text:name="__RefHeading___resources_1"/><text:bookmark-start text:name="resources"/>Resources<text:bookmark-end text:name="__RefHeading___resources_1"/><text:bookmark-end text:name="resources"/></text:h>
      <text:h text:style-name="Heading_20_2" text:outline-level="2"><text:bookmark-start text:name="__RefHeading___medien_downloads_2"/><text:bookmark-start text:name="medien_downloads"/>Medien Downloads<text:bookmark-end text:name="__RefHeading___medien_downloads_2"/><text:bookmark-end text:name="medien_downloads"/></text:h>
      <text:p text:style-name="Text_20_body">Downloads for your event and advertisement.</text:p>
      <text:h text:style-name="Heading_20_3" text:outline-level="3"><text:bookmark-start text:name="__RefHeading___official_lpd_logo_3"/><text:bookmark-start text:name="official_lpd_logo"/>Official LPD logo<text:bookmark-end text:name="__RefHeading___official_lpd_logo_3"/><text:bookmark-end text:name="official_lpd_logo"/></text:h>
      <text:p text:style-name="Text_20_body"><draw:frame draw:style-name="media" draw:name="0" text:anchor-type="as-char" draw:z-index="0" svg:width="7.9375cm" style:rel-width="100%" svg:height="3.96875cm" style:rel-height="scale"><draw:image xlink:href="Pictures/5f3d4d64697fbcd096e40e44b69d8f67.png" xlink:type="simple" xlink:show="embed" xlink:actuate="onLoad"/></draw:frame></text:p>
      <text:p text:style-name="Text_20_body">Download with transparent background: </text:p>
      <text:p text:style-name="Text_20_body"><text:a xlink:type="simple" xlink:href="https://lpd.fkn-systems.de/wiki/_media/medien:logo.100x50.transparent.png" text:style-name="Internet_20_link" text:visited-style-name="Visited_20_Internet_20_Link">100x50</text:a> | <text:a xlink:type="simple" xlink:href="https://lpd.fkn-systems.de/wiki/_media/medien:logo.150x75.transparent.png" text:style-name="Internet_20_link" text:visited-style-name="Visited_20_Internet_20_Link">150x75</text:a> | <text:a xlink:type="simple" xlink:href="https://lpd.fkn-systems.de/wiki/_media/medien:logo.300x150.transparent.png" text:style-name="Internet_20_link" text:visited-style-name="Visited_20_Internet_20_Link">300x150</text:a> | <text:a xlink:type="simple" xlink:href="https://lpd.fkn-systems.de/wiki/_media/medien:logo.600x300.transparent.png" text:style-name="Internet_20_link" text:visited-style-name="Visited_20_Internet_20_Link">600x300</text:a> | <text:a xlink:type="simple" xlink:href="https://lpd.fkn-systems.de/wiki/_media/medien:logo.900x450.transparent.png" text:style-name="Internet_20_link" text:visited-style-name="Visited_20_Internet_20_Link">900x450</text:a> | <text:a xlink:type="simple" xlink:href="https://lpd.fkn-systems.de/wiki/_media/medien:logo.1200x600.transparent.png" text:style-name="Internet_20_link" text:visited-style-name="Visited_20_Internet_20_Link">1200x600</text:a></text:p>
      <text:p text:style-name="Text_20_body">Download with solid white background: </text:p>
      <text:p text:style-name="Text_20_body"><text:a xlink:type="simple" xlink:href="https://lpd.fkn-systems.de/wiki/_media/medien:logo.100x50.white.png" text:style-name="Internet_20_link" text:visited-style-name="Visited_20_Internet_20_Link">100x50</text:a> | <text:a xlink:type="simple" xlink:href="https://lpd.fkn-systems.de/wiki/_media/medien:logo.150x75.white.png" text:style-name="Internet_20_link" text:visited-style-name="Visited_20_Internet_20_Link">150x75</text:a> | <text:a xlink:type="simple" xlink:href="https://lpd.fkn-systems.de/wiki/_media/medien:logo.300x150.white.png" text:style-name="Internet_20_link" text:visited-style-name="Visited_20_Internet_20_Link">300x150</text:a> | <text:a xlink:type="simple" xlink:href="https://lpd.fkn-systems.de/wiki/_media/medien:logo.600x300.white.png" text:style-name="Internet_20_link" text:visited-style-name="Visited_20_Internet_20_Link">600x300</text:a> | <text:a xlink:type="simple" xlink:href="https://lpd.fkn-systems.de/wiki/_media/medien:logo.900x450.white.png" text:style-name="Internet_20_link" text:visited-style-name="Visited_20_Internet_20_Link">900x450</text:a> | <text:a xlink:type="simple" xlink:href="https://lpd.fkn-systems.de/wiki/_media/medien:logo.1200x600.white.png" text:style-name="Internet_20_link" text:visited-style-name="Visited_20_Internet_20_Link">1200x600</text:a></text:p>
      <text:p text:style-name="Text_20_body"><text:span text:style-name="Strong_20_Emphasis">Licence</text:span><text:line-break/>
The logo uses free graphics and fonts:</text:p>
      <text:list text:style-name="List_20_1" text:continue-numbering="false">
        <text:list-item>
          <text:p text:style-name="List_20_1_Content_First"> Tux, based on the <text:a xlink:type="simple" xlink:href="http://isc.tamu.edu/~lewing/linux/" text:style-name="Internet_20_link" text:visited-style-name="Visited_20_Internet_20_Link">original by Larry Ewing</text:a>, in the <text:a xlink:type="simple" xlink:href="http://en.wikipedia.org/wiki/File:NewTux.svg" text:style-name="Internet_20_link" text:visited-style-name="Visited_20_Internet_20_Link">version of Victormoz</text:a></text:p>
        </text:list-item>
        <text:list-item>
          <text:p text:style-name="List_20_1_Content"> <text:a xlink:type="simple" xlink:href="http://en.wikipedia.org/wiki/File:People_icon.svg" text:style-name="Internet_20_link" text:visited-style-name="Visited_20_Internet_20_Link">the base for the listeners</text:a> (<text:a xlink:type="simple" xlink:href="http://creativecommons.org/publicdomain/zero/1.0/deed.en" text:style-name="Internet_20_link" text:visited-style-name="Visited_20_Internet_20_Link">Contributor nicubunu unter CC0 1.0</text:a> by OpenClipart)</text:p>
        </text:list-item>
        <text:list-item>
          <text:p text:style-name="List_20_1_Content"> The used font is FreeSans.</text:p>
        </text:list-item>
        <text:list-item>
          <text:p text:style-name="List_20_1_Content"> Licence of the LPD logo: <text:a xlink:type="simple" xlink:href="https://de.wikipedia.org/wiki/WTFPL" text:style-name="Internet_20_link" text:visited-style-name="Visited_20_Internet_20_Link">WTFPL</text:a> (1.0). The logo is “copyright free”.</text:p>
        </text:list-item>
        <text:list-item>
          <text:p text:style-name="List_20_1_Content"> It may be used </text:p>
          <text:list text:style-name="List_20_1">
            <text:list-item>
              <text:p text:style-name="List_20_1_Content"> to link to pages of this website</text:p>
            </text:list-item>
            <text:list-item>
              <text:p text:style-name="List_20_1_Content"> to create digital and print material related to an event that is announced here.</text:p>
            </text:list-item>
            <text:list-item>
              <text:p text:style-name="List_20_1_Content_Last"> to report on individual LPD events or the LPD in general.</text:p>
            </text:list-item>
          </text:list>
        </text:list-item>
      </text:list>
      <text:p text:style-name="Text_20_body"><text:span text:style-name="Strong_20_Emphasis">Note of thanks:</text:span>
The concept for the event and the logo were created by Hauke Laging, the name was coined by Philipp von der Linden. The logo was created by Ralf Vögtle, Annette Kalbow and Hauke Laging using Inkscape.</text:p>
      <text:h text:style-name="Heading_20_3" text:outline-level="3"><text:bookmark-start text:name="__RefHeading___qr_code_4"/><text:bookmark-start text:name="qr_code"/>QR code<text:bookmark-end text:name="__RefHeading___qr_code_4"/><text:bookmark-end text:name="qr_code"/></text:h>
      <text:p text:style-name="Text_20_body"><draw:frame draw:style-name="media" draw:name="1" text:anchor-type="as-char" draw:z-index="1" svg:width="5.2916666666667cm" style:rel-width="100%" svg:height="5.2916666666667cm" style:rel-height="scale"><draw:image xlink:href="Pictures/00e0925f2f22736169caed057da1efb7.png" xlink:type="simple" xlink:show="embed" xlink:actuate="onLoad"/></draw:frame> <text:a xlink:type="simple" xlink:href="https://l-p-d.org/medien/l-p-d.org_-_qrcode.png" text:style-name="Internet_20_link" text:visited-style-name="Visited_20_Internet_20_Link">medien:l-p-d.org_-_qrcode.png</text:a></text:p>
      <text:h text:style-name="Heading_20_2" text:outline-level="2"><text:bookmark-start text:name="__RefHeading___vorlagenplakate_flyer_sticker_und_mehr_5"/><text:bookmark-start text:name="vorlagenplakate_flyer_sticker_und_mehr"/>Vorlagen: Plakate, Flyer, Sticker und mehr<text:bookmark-end text:name="__RefHeading___vorlagenplakate_flyer_sticker_und_mehr_5"/><text:bookmark-end text:name="vorlagenplakate_flyer_sticker_und_mehr"/></text:h>
      <text:p text:style-name="Text_20_body">_FIXME Template server not available</text:p>
      <text:p text:style-name="Text_20_body">You can find a lot of material for print use here: <text:a xlink:type="simple" xlink:href="https://wolke8.fkn-systems.de/nextcloud/index.php/s/xi4CwKfcrrWWCer" text:style-name="Internet_20_link" text:visited-style-name="Visited_20_Internet_20_Link">https://wolke8.fkn-systems.de/nextcloud/index.php/s/xi4CwKfcrrWWCer</text:a></text:p>
      <text:p text:style-name="Text_20_body">You may choose from the available files. You may also create a folder with your templates to share with other groups. Licence must be “Free4All”. Create a folder with your user group name for it. Add a PNG with the same name to enable a preview.</text:p>
      <text:h text:style-name="Heading_20_1" text:outline-level="1"><text:bookmark-start text:name="__RefHeading___examples_of_lpd_announcements_of_user_groups_6"/><text:bookmark-start text:name="examples_of_lpd_announcements_of_user_groups"/>Examples of LPD announcements of user groups<text:bookmark-end text:name="__RefHeading___examples_of_lpd_announcements_of_user_groups_6"/><text:bookmark-end text:name="examples_of_lpd_announcements_of_user_groups"/></text:h>
      <text:p text:style-name="Text_20_body">Get inspired by what others did:</text:p>
      <text:list text:style-name="List_20_1" text:continue-numbering="false">
        <text:list-item>
          <text:p text:style-name="List_20_1_Content_First"> <text:a xlink:type="simple" xlink:href="https://bs-lug.de/lpd" text:style-name="Internet_20_link" text:visited-style-name="Visited_20_Internet_20_Link">Germany, LUG Braunschweig [BS-LUG] </text:a></text:p>
        </text:list-item>
        <text:list-item>
          <text:p text:style-name="List_20_1_Content"> <text:a xlink:type="simple" xlink:href="https://lug-vs.org/LPD" text:style-name="Internet_20_link" text:visited-style-name="Visited_20_Internet_20_Link">Germany, Villingen-Schwenningen</text:a></text:p>
        </text:list-item>
        <text:list-item>
          <text:p text:style-name="List_20_1_Content_Last"> <text:a xlink:type="simple" xlink:href="https://www.schneifeltux.de/index.php/l-p-d" text:style-name="Internet_20_link" text:visited-style-name="Visited_20_Internet_20_Link">Germany, Schneifel</text:a></text:p>
        </text:list-item>
      </text:list>
      <text:h text:style-name="Heading_20_1" text:outline-level="1"><text:bookmark-start text:name="__RefHeading___tools_for_wiki_editors_7"/><text:bookmark-start text:name="tools_for_wiki_editors"/>Tools for wiki editors<text:bookmark-end text:name="__RefHeading___tools_for_wiki_editors_7"/><text:bookmark-end text:name="tools_for_wiki_editors"/></text:h>
      <text:list text:style-name="List_20_1" text:continue-numbering="false">
        <text:list-item>
          <text:p text:style-name="List_20_1_Content_First"> See font-icons on: <text:a xlink:type="simple" xlink:href="https://fontawesome.com/v4.7/icons/" text:style-name="Internet_20_link" text:visited-style-name="Visited_20_Internet_20_Link">https://fontawesome.com/v4.7/icons/</text:a></text:p>
        </text:list-item>
        <text:list-item>
          <text:p text:style-name="List_20_1_Content_Last"> Learn DW-Bootstap on: <text:a xlink:type="simple" xlink:href="https://lotar.altervista.org/wiki/wiki/plugin/bootswrapper" text:style-name="Internet_20_link" text:visited-style-name="Visited_20_Internet_20_Link">https://lotar.altervista.org/wiki/wiki/plugin/bootswrapper</text:a></text:p>
        </text:list-item>
      </text:list>
      <text:h text:style-name="Heading_20_1" text:outline-level="1"><text:bookmark-start text:name="__RefHeading___infrastructure_for_your_lpd_organization_8"/><text:bookmark-start text:name="infrastructure_for_your_lpd_organization"/>Infrastructure for your LPD organization<text:bookmark-end text:name="__RefHeading___infrastructure_for_your_lpd_organization_8"/><text:bookmark-end text:name="infrastructure_for_your_lpd_organization"/></text:h>
      <text:p text:style-name="Text_20_body">Provided by <text:a xlink:type="simple" xlink:href="https://fkn-systems.de" text:style-name="Internet_20_link" text:visited-style-name="Visited_20_Internet_20_Link">FKN-Systems</text:a>, if you see fit.</text:p>
      <text:p text:style-name="Text_20_body">Directly usable:</text:p>
      <text:list text:style-name="List_20_1" text:continue-numbering="false">
        <text:list-item>
          <text:p text:style-name="List_20_1_Content_First"> <text:a xlink:type="simple" xlink:href="https://pad.fkn-systems.de/" text:style-name="Internet_20_link" text:visited-style-name="Visited_20_Internet_20_Link">CryptPad</text:a> - End2End encrypted pad</text:p>
          <text:list text:style-name="List_20_1">
            <text:list-item>
              <text:p text:style-name="List_20_1_Content"> text, code, presentation, spreadsheet, survey, kanban, whiteboard, CryptDrive</text:p>
            </text:list-item>
          </text:list>
        </text:list-item>
        <text:list-item>
          <text:p text:style-name="List_20_1_Content_Last"> <text:a xlink:type="simple" xlink:href="https://fkn-service.de/kiwi/" text:style-name="Internet_20_link" text:visited-style-name="Visited_20_Internet_20_Link">Online-Web-Chat</text:a></text:p>
        </text:list-item>
      </text:list>
      <text:p text:style-name="Text_20_body">Available after registration and approval:</text:p>
      <text:list text:style-name="List_20_1" text:continue-numbering="false">
        <text:list-item>
          <text:p text:style-name="List_20_1_Content_First"> <text:a xlink:type="simple" xlink:href="https://philos.fkn-systems.de" text:style-name="Internet_20_link" text:visited-style-name="Visited_20_Internet_20_Link">Friendica</text:a> Socialmedia, Blog, Infostream</text:p>
        </text:list-item>
        <text:list-item>
          <text:p text:style-name="List_20_1_Content_Last"> <text:a xlink:type="simple" xlink:href="https://hubzilla.fkn-systems.de" text:style-name="Internet_20_link" text:visited-style-name="Visited_20_Internet_20_Link">HubZilla</text:a> Socialmedia, Blog, Infostream</text:p>
        </text:list-item>
      </text:list>
      <text:p text:style-name="Text_20_body">On request at <text:a xlink:type="simple" xlink:href="https://fkn-systems.de/_kontakt" text:style-name="Internet_20_link" text:visited-style-name="Visited_20_Internet_20_Link">FKN-Systems</text:a>:</text:p>
      <text:list text:style-name="List_20_1" text:continue-numbering="false">
        <text:list-item>
          <text:p text:style-name="List_20_1_Content_First"> <text:a xlink:type="simple" xlink:href="https://git.fkn-service.de" text:style-name="Internet_20_link" text:visited-style-name="Visited_20_Internet_20_Link">Gitea</text:a> Git-Hub Alternative</text:p>
        </text:list-item>
        <text:list-item>
          <text:p text:style-name="List_20_1_Content"> Cloud Speicher, Kalender, Colab, …</text:p>
        </text:list-item>
        <text:list-item>
          <text:p text:style-name="List_20_1_Content"> Online Akademie (Online Lernen, Lehrmittel verwalten)</text:p>
        </text:list-item>
        <text:list-item>
          <text:p text:style-name="List_20_1_Content"> RSS-Sammler</text:p>
        </text:list-item>
        <text:list-item>
          <text:p text:style-name="List_20_1_Content_Las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1::32:36</meta:creation-date>
    <dc:creator>Generated</dc:creator>
    <dc:date>2026-08-20T21::32:36</dc:date>
    <dc:language>en-US</dc:language>
    <meta:editing-cycles>1</meta:editing-cycles>
    <meta:editing-duration>PT0S</meta:editing-duration>
    <dc:title>en:resources</dc:title>
  </office:meta>
</office:document-meta>
</file>