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20f1ad56972bf4fac50c2af8373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l-p-d.org/en/public/start"><draw:frame draw:style-name="mediacenter" draw:name="0" text:anchor-type="paragraph" draw:z-index="0" svg:width="10.583333333333cm" svg:height="5.2916666666667cm"><draw:image xlink:href="Pictures/3220f1ad56972bf4fac50c2af8373bcb.png" xlink:type="simple" xlink:show="embed" xlink:actuate="onLoad"/></draw:frame></draw:a></text:p>
      <text:h text:style-name="Heading_20_1" text:outline-level="1"><text:bookmark text:name="en:public:socialshare"/><text:bookmark-start text:name="__RefHeading___invite_friends_via_social_media_1"/><text:bookmark-start text:name="invite_friends_via_social_media"/>Invite friends via Social Media<text:bookmark-end text:name="__RefHeading___invite_friends_via_social_media_1"/><text:bookmark-end text:name="invite_friends_via_social_media"/></text:h>
      <text:p text:style-name="Text_20_body">We prepared two videos you may use to advertise for the Linux-Presentation-Day in Social Media.</text:p>
      <text:p text:style-name="Text_20_body"><text:span text:style-name="Strong_20_Emphasis">Feel free to share this page or video already in the Linux community.</text:span></text:p>
      <text:p text:style-name="Text_20_body"><text:span text:style-name="Strong_20_Emphasis">From october 15th the first videos will be online at l-p-d.org.</text:span> Viral advertisement might be most effective after that.<text:line-break/>
<text:line-break/>
There are two options:</text:p>
      <text:list text:style-name="Numbering_20_1" text:continue-numbering="false">
        <text:list-item>
          <text:p text:style-name="Numbering_20_1_Content_First"> Download the video and upload it by yourself in Social Media</text:p>
        </text:list-item>
        <text:list-item>
          <text:p text:style-name="Numbering_20_1_Content_Last"> Share an already created Post</text:p>
        </text:list-item>
      </text:list>
      <text:a xlink:type="simple" xlink:href="https://l-p-d.org/_media/medien/LPD-Invitation-2021-2_mobile-vp8.webm" text:style-name="Internet_20_link" text:visited-style-name="Visited_20_Internet_20_Link">https://l-p-d.org/_media/medien/LPD-Invitation-2021-2_mobile-vp8.webm</text:a>
      <text:a xlink:type="simple" xlink:href="https://l-p-d.org/_media/medien/LPD-Invitation-2021-2_desktop-vp8.webm" text:style-name="Internet_20_link" text:visited-style-name="Visited_20_Internet_20_Link">https://l-p-d.org/_media/medien/LPD-Invitation-2021-2_desktop-vp8.webm</text:a>
      <text:h text:style-name="Heading_20_1" text:outline-level="1"><text:bookmark-start text:name="__RefHeading___the_invitiation_video_for_the_l-p-d_2021.2_2"/><text:bookmark-start text:name="the_invitiation_video_for_the_l-p-d_2021.2"/>The invitiation video for the L-P-D 2021.2<text:bookmark-end text:name="__RefHeading___the_invitiation_video_for_the_l-p-d_2021.2_2"/><text:bookmark-end text:name="the_invitiation_video_for_the_l-p-d_2021.2"/></text:h>
      <text:h text:style-name="Heading_20_2" text:outline-level="2"><text:bookmark-start text:name="__RefHeading___desktop_version_3"/><text:bookmark-start text:name="desktop_version"/>Desktop version<text:bookmark-end text:name="__RefHeading___desktop_version_3"/><text:bookmark-end text:name="desktop_version"/></text:h>
      <text:p text:style-name="Text_20_body">
Array</text:p>
      <text:p text:style-name="Text_20_body"><text:a xlink:type="simple" xlink:href="https://l-p-d.org/_media/medien/LPD-Invitation-2021-2_desktop.mp4" text:style-name="Internet_20_link" text:visited-style-name="Visited_20_Internet_20_Link">(16:9) Download MP4</text:a> | <text:a xlink:type="simple" xlink:href="https://l-p-d.org/_media/medien/LPD-Invitation-2021-2_desktop-vp8.webm" text:style-name="Internet_20_link" text:visited-style-name="Visited_20_Internet_20_Link">WebM</text:a><text:line-break/>
<text:line-break/>
Prepared post on inofficial channel:<text:line-break/>
<text:a xlink:type="simple" xlink:href="https://youtu.be/uYjQ7NSGhrI" text:style-name="Internet_20_link" text:visited-style-name="Visited_20_Internet_20_Link">Youtube video to share (16:9)</text:a><text:line-break/>
<text:a xlink:type="simple" xlink:href="https://twitter.com/keinerweiss/status/1445445394205327378" text:style-name="Internet_20_link" text:visited-style-name="Visited_20_Internet_20_Link">Twitter post to retweet</text:a><text:line-break/>
<text:a xlink:type="simple" xlink:href="https://www.facebook.com/1130165719/videos/235506038573813/" text:style-name="Internet_20_link" text:visited-style-name="Visited_20_Internet_20_Link">Facebook post to share</text:a>
</text:p>
      <text:h text:style-name="Heading_20_2" text:outline-level="2"><text:bookmark-start text:name="__RefHeading___phone_version_4"/><text:bookmark-start text:name="phone_version"/>Phone version<text:bookmark-end text:name="__RefHeading___phone_version_4"/><text:bookmark-end text:name="phone_version"/></text:h>
      <text:p text:style-name="Text_20_body">
Array</text:p>
      <text:p text:style-name="Text_20_body"><text:a xlink:type="simple" xlink:href="https://l-p-d.org/_media/medien/LPD-Invitation-2021-2_mobile.mp4" text:style-name="Internet_20_link" text:visited-style-name="Visited_20_Internet_20_Link">Download MP4 (9:16)</text:a> | <text:a xlink:type="simple" xlink:href="https://l-p-d.org/_media/medien/LPD-Invitation-2021-2_mobile-vp8.webm" text:style-name="Internet_20_link" text:visited-style-name="Visited_20_Internet_20_Link">WebM</text:a><text:line-break/>
<text:line-break/>
Prepared post on inofficial channel:<text:line-break/>
<text:a xlink:type="simple" xlink:href="https://youtu.be/wHitc_lJR7U" text:style-name="Internet_20_link" text:visited-style-name="Visited_20_Internet_20_Link">Youtube video to share (9:16)</text:a><text:line-break/></text:p>
      <text:p text:style-name="Text_20_body">These posts will follow<text:a xlink:type="simple" xlink:href="https://l-p-d.org/de/public/linux" text:style-name="Internet_20_link" text:visited-style-name="Visited_20_Internet_20_Link">Instagram post to share</text:a><text:line-break/>
<text:a xlink:type="simple" xlink:href="https://l-p-d.org/de/public/linux" text:style-name="Internet_20_link" text:visited-style-name="Visited_20_Internet_20_Link">Twitter post to retweet</text:a></text:p>
      <text:h text:style-name="Heading_20_1" text:outline-level="1"><text:bookmark-start text:name="__RefHeading___how_does_that_work_5"/><text:bookmark-start text:name="how_does_that_work"/>How does that work?<text:bookmark-end text:name="__RefHeading___how_does_that_work_5"/><text:bookmark-end text:name="how_does_that_work"/></text:h>
      <text:p text:style-name="Text_20_body">Via Social Media we can reach people outside of the Linux-Community.</text:p>
      <text:p text:style-name="Text_20_body">Social Media channels with a large reach are e.g. Twitter, Facebook, Instagram, TikTok, SnapChat, WhatsApp, Telegram, ..</text:p>
      <text:p text:style-name="Text_20_body">The idea is this:</text:p>
      <text:list text:style-name="Numbering_20_1" text:continue-numbering="false">
        <text:list-item>
          <text:p text:style-name="Numbering_20_1_Content_First"> Activate your Linux Community peers (Friendica, Matrix, Mailinglist, Hubzilla, Mastodon, …)</text:p>
          <text:list text:style-name="List_20_1">
            <text:list-item>
              <text:p text:style-name="List_20_1_Content"> send them this very page or an existing post to distribute</text:p>
            </text:list-item>
            <text:list-item>
              <text:p text:style-name="List_20_1_Content"> motivate them to distribute the video further in their Social Media channel(s) of choice</text:p>
            </text:list-item>
          </text:list>
        </text:list-item>
        <text:list-item>
          <text:p text:style-name="Numbering_20_1_Content"> Share the video in your own Social Media channels</text:p>
          <text:list text:style-name="List_20_1">
            <text:list-item>
              <text:p text:style-name="List_20_1_Content_Last"> motivate your readers to then distribute your post</text:p>
            </text:list-item>
          </text:list>
        </text:list-item>
      </text:list>
      <text:h text:style-name="Heading_20_1" text:outline-level="1"><text:bookmark-start text:name="__RefHeading___anything_to_consider_6"/><text:bookmark-start text:name="anything_to_consider"/>Anything to consider?<text:bookmark-end text:name="__RefHeading___anything_to_consider_6"/><text:bookmark-end text:name="anything_to_consider"/></text:h>
      <text:p text:style-name="Text_20_body">It would be awesome to have our hashtags included: ** #LinuxPresentationDay #LPD #OpenSource **</text:p>
      <text:p text:style-name="Text_20_body">We appreciate a link back to <text:a xlink:type="simple" xlink:href="http://l-p-d.org" text:style-name="Internet_20_link" text:visited-style-name="Visited_20_Internet_20_Link">http://l-p-d.org</text:a></text:p>
      <text:p text:style-name="Text_20_body">Licence: <text:a xlink:type="simple" xlink:href="https://creativecommons.org/licenses/by-sa/4.0/deed.en" text:style-name="Internet_20_link" text:visited-style-name="Visited_20_Internet_20_Link">CC BY-SA-4</text:a></text:p>
      <text:p text:style-name="Text_20_body">A public post could look like this:<text:line-break/>
<text:line-break/>
</text:p>
      <text:p text:style-name="Preformatted_20_Text">🐧 We want to show you Linux 🐧 Invite your friends! 🐧 November 13th+20th 🐧 <text:line-break/>https://l-p-d.org/en/ #LinuxPresentationDay #LPD #OpenSource Come visit us!</text:p>
      <text:p text:style-name="Text_20_body">A longer post could look like this:<text:line-break/>
<text:line-break/>
</text:p>
      <text:p text:style-name="Preformatted_20_Text">November 13th+20th 2021 is Linux-Presentation-Day.<text:line-break/>We want to show you Linux - visit us and invite your friends.<text:line-break/><text:line-break/>🐧🐧🐧🐧🐧🐧🐧🐧🐧🐧🐧🐧🐧🐧🐧🐧🐧🐧🐧🐧<text:line-break/><text:line-break/>Want to know more?<text:line-break/>* https://l-p-d.org/en/public/start<text:line-break/>* https://l-p-d.org/en/public/linux<text:line-break/>* https://l-p-d.org/en/public/opensource<text:line-break/>* https://l-p-d.org/en/public/lpd-basics<text:line-break/><text:line-break/>#LinuxPresentationDay #LPD #OpenSource</text:p>
      <text:h text:style-name="Heading_20_1" text:outline-level="1"><text:bookmark-start text:name="__RefHeading___you_want_to_advertise_elsewhere_7"/><text:bookmark-start text:name="you_want_to_advertise_elsewhere"/>You want to advertise elsewhere?<text:bookmark-end text:name="__RefHeading___you_want_to_advertise_elsewhere_7"/><text:bookmark-end text:name="you_want_to_advertise_elsewhere"/></text:h>
      <text:p text:style-name="Text_20_body">Here you can find our official <text:a xlink:type="simple" xlink:href="https://l-p-d.org/en/resources" text:style-name="Internet_20_link" text:visited-style-name="Visited_20_Internet_20_Link">media resources</text:a>, <text:a xlink:type="simple" xlink:href="https://l-p-d.org/en/resources#qr-codes" text:style-name="Internet_20_link" text:visited-style-name="Visited_20_Internet_20_Link">QR code</text:a> and <text:a xlink:type="simple" xlink:href="https://l-p-d.org/en/resources" text:style-name="Internet_20_link" text:visited-style-name="Visited_20_Internet_20_Link">advertisement material</text:a> for the Linux-Presentation-D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10:53</meta:creation-date>
    <dc:creator>Generated</dc:creator>
    <dc:date>2026-08-21T01::10:53</dc:date>
    <dc:language>en-US</dc:language>
    <meta:editing-cycles>1</meta:editing-cycles>
    <meta:editing-duration>PT0S</meta:editing-duration>
    <dc:title>en:public:socialshare</dc:title>
  </office:meta>
</office:document-meta>
</file>