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20f1ad56972bf4fac50c2af8373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l-p-d.org/en/public/start"><draw:frame draw:style-name="mediacenter" draw:name="0" text:anchor-type="paragraph" draw:z-index="0" svg:width="13.229166666667cm" svg:height="6.6145833333333cm"><draw:image xlink:href="Pictures/3220f1ad56972bf4fac50c2af8373bcb.png" xlink:type="simple" xlink:show="embed" xlink:actuate="onLoad"/></draw:frame></draw:a>

<text:a xlink:type="simple" xlink:href="https://l-p-d.org/en/lpd" text:style-name="Internet_20_link" text:visited-style-name="Visited_20_Internet_20_Link">Enter the organisational area</text:a><text:line-break/>
<text:line-break/>
</text:p>
      <text:h text:style-name="Heading_20_1" text:outline-level="1"><text:bookmark text:name="en:public:lpd-basics"/><text:bookmark-start text:name="__RefHeading___linux-presentation-day_basics_1"/><text:bookmark-start text:name="linux-presentation-day_basics"/>Linux-Presentation-Day basics<text:bookmark-end text:name="__RefHeading___linux-presentation-day_basics_1"/><text:bookmark-end text:name="linux-presentation-day_basics"/></text:h>
      <text:p text:style-name="Text_20_body">Since 2015 the LPD exists as an event across Europe. Our goal is to inspire people to use the free operating system.<text:line-break/>
Two times a year the LPD is held in form of many local, distributed events.</text:p>
      <text:p text:style-name="Text_20_body">The theme “experience Linux &amp; open source” is key.</text:p>
      <text:h text:style-name="Heading_20_2" text:outline-level="2"><text:bookmark-start text:name="__RefHeading___linux_user_groups_2"/><text:bookmark-start text:name="linux_user_groups"/>Linux user groups<text:bookmark-end text:name="__RefHeading___linux_user_groups_2"/><text:bookmark-end text:name="linux_user_groups"/></text:h>
      <text:p text:style-name="Text_20_body">Linux user groups are the heart and soul of the LPD.
These local interest groups usually meet regularly to exchange about the free operating system and to discuss topics in that context.
Some meet casually, others give lectures … each Linux user group is different and every “LUG” is happy to see new faces.</text:p>
      <text:p text:style-name="Text_20_body">At the Linux-Presentation-Day the engaged LUGs (and other organizations) orchestrate many small events to excite their visitors for Linux.</text:p>
      <text:h text:style-name="Heading_20_3" text:outline-level="3"><text:bookmark-start text:name="__RefHeading___participate_as_linux_user_grouporganization_3"/><text:bookmark-start text:name="participate_as_linux_user_grouporganization"/>Participate as Linux user group / organization<text:bookmark-end text:name="__RefHeading___participate_as_linux_user_grouporganization_3"/><text:bookmark-end text:name="participate_as_linux_user_grouporganization"/></text:h>
      <text:p text:style-name="Text_20_body">The LPD only exists thanks to your participation.<text:line-break/>
It is the opportunity, to reach interested people and spark interest and excitement.</text:p>
      <text:p text:style-name="Text_20_body">We offer you to upload videos, which can be watched even before the LPD date.<text:line-break/>
At the LPD date you may then offer a Q&amp;A session on the presented topic - online of offline.<text:line-break/>
<text:span text:style-name="Strong_20_Emphasis">We provide you with video converence rooms</text:span> where you can introduce yourself to visitors.<text:line-break/>
The smallest possible contribution we offer is to reserve a “Meet” channel for a few hours to casually introduce your interest group to visitors.</text:p>
      <text:p text:style-name="Text_20_body">That's how you do it:</text:p>
      <text:list text:style-name="Numbering_20_1" text:continue-numbering="false">
        <text:list-item>
          <text:p text:style-name="Numbering_20_1_Content_First"> <text:a xlink:type="simple" xlink:href="https://l-p-d.org/de/communication" text:style-name="Internet_20_link" text:visited-style-name="Visited_20_Internet_20_Link">Sign up for the LPD "public" mailing list</text:a></text:p>
        </text:list-item>
        <text:list-item>
          <text:p text:style-name="Numbering_20_1_Content"> <text:a xlink:type="simple" xlink:href="https://linux-events.org/SL_LUGS" text:style-name="Internet_20_link" text:visited-style-name="Visited_20_Internet_20_Link">Sign up as LUG to linux-events.org</text:a></text:p>
        </text:list-item>
        <text:list-item>
          <text:p text:style-name="Numbering_20_1_Content"> <text:a xlink:type="simple" xlink:href="https://linux-events.org/" text:style-name="Internet_20_link" text:visited-style-name="Visited_20_Internet_20_Link">Add your LPD at linux-events.org</text:a></text:p>
        </text:list-item>
        <text:list-item>
          <text:p text:style-name="Numbering_20_1_Content"> <text:a xlink:type="simple" xlink:href="https://l-p-d.org/de/faq/howto_make_an_lpd" text:style-name="Internet_20_link" text:visited-style-name="Visited_20_Internet_20_Link">Read through the tips how to organize an LPD event</text:a></text:p>
        </text:list-item>
        <text:list-item>
          <text:p text:style-name="Numbering_20_1_Content"> <text:a xlink:type="simple" xlink:href="https://l-p-d.org/de/resources" text:style-name="Internet_20_link" text:visited-style-name="Visited_20_Internet_20_Link">Advertise for your LPD in your region</text:a></text:p>
        </text:list-item>
        <text:list-item>
          <text:p text:style-name="Numbering_20_1_Content"> <text:a xlink:type="simple" xlink:href="https://l-p-d.org/de/call4papers" text:style-name="Internet_20_link" text:visited-style-name="Visited_20_Internet_20_Link">Register for a casual video conference to introduce yourselfs (Meet-Channel)</text:a> </text:p>
        </text:list-item>
        <text:list-item>
          <text:p text:style-name="Numbering_20_1_Content"> <text:a xlink:type="simple" xlink:href="https://l-p-d.org/de/call4papers" text:style-name="Internet_20_link" text:visited-style-name="Visited_20_Internet_20_Link">Upload a video in time (optional)</text:a></text:p>
        </text:list-item>
        <text:list-item>
          <text:p text:style-name="Numbering_20_1_Content_Last"> <text:a xlink:type="simple" xlink:href="https://l-p-d.org/de/call4papers" text:style-name="Internet_20_link" text:visited-style-name="Visited_20_Internet_20_Link">Register for a video conference room (Theme-Channel and/or Q&amp;A)</text:a> </text:p>
        </text:list-item>
      </text:list>
      <text:p text:style-name="Text_20_body"><text:a xlink:type="simple" xlink:href="https://l-p-d.org/en/lpd" text:style-name="Internet_20_link" text:visited-style-name="Visited_20_Internet_20_Link">Enter the organisational area</text:a></text:p>
      <text:h text:style-name="Heading_20_2" text:outline-level="2"><text:bookmark-start text:name="__RefHeading___participate_as_visitor_4"/><text:bookmark-start text:name="participate_as_visitor"/>Participate as visitor<text:bookmark-end text:name="__RefHeading___participate_as_visitor_4"/><text:bookmark-end text:name="participate_as_visitor"/></text:h>
      <text:p text:style-name="Text_20_body">The Linux user groups are excited to meet you.
Just come and visit them, online or offline depending on their offer.<text:line-break/>
All you have to bring with you is curiosity.</text:p>
      <text:p text:style-name="Text_20_body">At <text:a xlink:type="simple" xlink:href="https://linux-events.org" text:style-name="Internet_20_link" text:visited-style-name="Visited_20_Internet_20_Link">linux-events.org</text:a> you can find the events of the Linux-Presentation-Day and more.</text:p>
      <text:p text:style-name="Text_20_body">The <text:a xlink:type="simple" xlink:href="https://l-p-d.org/fahrplan_212" text:style-name="Internet_20_link" text:visited-style-name="Visited_20_Internet_20_Link">Schedule</text:a> lists all the offered videos of the user groups to watch them online.<text:line-break/>
Some Linux user groups offer a casual introduction in form of a video conference.<text:line-break/>
Other user groups invite you for a Q&amp;A session on the topic of their videos.</text:p>
      <text:p text:style-name="Text_20_body">You can contribute to make the Linux-Presentation-Day a success by signing up and engage yourself as a “helping hand”.</text:p>
      <text:p text:style-name="Text_20_body"><text:a xlink:type="simple" xlink:href="https://l-p-d.org/fahrplan_212" text:style-name="Internet_20_link" text:visited-style-name="Visited_20_Internet_20_Link">Open the sche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1::26:21</meta:creation-date>
    <dc:creator>Generated</dc:creator>
    <dc:date>2026-08-21T21::26:21</dc:date>
    <dc:language>en-US</dc:language>
    <meta:editing-cycles>1</meta:editing-cycles>
    <meta:editing-duration>PT0S</meta:editing-duration>
    <dc:title>en:public:lpd-basics</dc:title>
  </office:meta>
</office:document-meta>
</file>