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public:footer"/>
&lt;container class=“text-center lpd-footer”&gt;</text:p>
      <text:h text:style-name="Heading_20_4" text:outline-level="4"><text:bookmark-start text:name="__RefHeading___folgt_uns_auf_1"/><text:bookmark-start text:name="folgt_uns_auf"/>Folgt uns auf ...<text:bookmark-end text:name="__RefHeading___folgt_uns_auf_1"/><text:bookmark-end text:name="folgt_uns_auf"/></text:h>
      <text:p text:style-name="Text_20_body"><text:a xlink:type="simple" xlink:href="https://hubzilla.l-p-d.org/channel/public" text:style-name="Internet_20_link" text:visited-style-name="Visited_20_Internet_20_Link">public@hubzilla.l-p-d.org</text:a> <text:line-break/>
<text:a xlink:type="simple" xlink:href="https://l-p-d.org/en/public/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40:43</meta:creation-date>
    <dc:creator>Generated</dc:creator>
    <dc:date>2026-08-21T04::40:43</dc:date>
    <dc:language>en-US</dc:language>
    <meta:editing-cycles>1</meta:editing-cycles>
    <meta:editing-duration>PT0S</meta:editing-duration>
    <dc:title>en:public:footer</dc:title>
  </office:meta>
</office:document-meta>
</file>