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3d4d64697fbcd096e40e44b69d8f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7.9375cm" style:rel-width="100%" svg:height="3.96875cm" style:rel-height="scale"><draw:image xlink:href="Pictures/5f3d4d64697fbcd096e40e44b69d8f67.png" xlink:type="simple" xlink:show="embed" xlink:actuate="onLoad"/></draw:frame></text:p>
      <text:h text:style-name="Heading_20_1" text:outline-level="1"><text:bookmark text:name="en:lpd"/><text:bookmark-start text:name="__RefHeading___lpd_2023.1_1"/><text:bookmark-start text:name="lpd_2023.1"/>LPD 2023.1<text:bookmark-end text:name="__RefHeading___lpd_2023.1_1"/><text:bookmark-end text:name="lpd_2023.1"/></text:h>
      <text:p text:style-name="Text_20_body">„Linux &amp; Open Source hands on“ is the theme of the Linux Presentation Day.</text:p>
      <text:p text:style-name="Text_20_body">Individual local Linux User Groups bring this event to life. It is directed to beginners, new users and people considering to switch to Linux.</text:p>
      <text:p text:style-name="Text_20_body"><text:span text:style-name="Strong_20_Emphasis">You as hosting Linux User Group, school, university, company etc. are the driving force of this event.</text:span></text:p>
      <text:p text:style-name="Text_20_body">The local events are collected here. We support you with material you may use for advertising.</text:p>
      <text:h text:style-name="Heading_20_2" text:outline-level="2"><text:bookmark-start text:name="__RefHeading___the_date_2"/><text:bookmark-start text:name="the_date"/>The date<text:bookmark-end text:name="__RefHeading___the_date_2"/><text:bookmark-end text:name="the_date"/></text:h>
      <text:p text:style-name="Text_20_body"><text:span text:style-name="Strong_20_Emphasis">November, 19th 2022</text:span></text:p>
      <text:p text:style-name="Text_20_body">→ <text:a xlink:type="simple" xlink:href="https://l-p-d.org/en/lpd_dates" text:style-name="Internet_20_link" text:visited-style-name="Visited_20_Internet_20_Link">Already listed events</text:a></text:p>
      <text:h text:style-name="Heading_20_2" text:outline-level="2"><text:bookmark-start text:name="__RefHeading___the_organization_team_3"/><text:bookmark-start text:name="the_organization_team"/>The organization team<text:bookmark-end text:name="__RefHeading___the_organization_team_3"/><text:bookmark-end text:name="the_organization_team"/></text:h>
      <text:p text:style-name="Text_20_body">You want to participate and help organizing the event? Come and join us!</text:p>
      <text:p text:style-name="Text_20_body">The organization team meets every <text:a xlink:type="simple" xlink:href="https://l-p-d.org/en/lpd_dates" text:style-name="Internet_20_link" text:visited-style-name="Visited_20_Internet_20_Link">weekly interchangingly tuesday and thursday</text:a> via video chat. </text:p>
      <text:a xlink:type="simple" xlink:href="https://bbb.ch-open.ch/b/fra-dfk-dev" text:style-name="Internet_20_link" text:visited-style-name="Visited_20_Internet_20_Link">https://bbb.ch-open.ch/b/fra-dfk-dev</text:a>
      <text:p text:style-name="Text_20_body">You may reach us via our <text:a xlink:type="simple" xlink:href="https://l-p-d.org/de/communication" text:style-name="Internet_20_link" text:visited-style-name="Visited_20_Internet_20_Link">mailing liste</text:a> and on weekdays 7-9pm<text:line-break/>
<text:a xlink:type="simple" xlink:href="https://fkn-service.de/kiwi/#L-P-D.org" text:style-name="Internet_20_link" text:visited-style-name="Visited_20_Internet_20_Link">in IRC (ircs://fkn-service.de:6667/#L-P-D.org)</text:a> or<text:line-break/>
via XMPP/Jabber l-p-d.org@conference.jabber-germany.de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ask                       </text:p>
          </table:table-cell>
          <table:table-cell office:value-type="string" table:style-name="tableheader">
            <text:p text:style-name="Table_20_Heading"> Start      </text:p>
          </table:table-cell>
          <table:table-cell office:value-type="string" table:style-name="tableheader">
            <text:p text:style-name="Table_20_Heading"> Deadline  </text:p>
          </table:table-cell>
        </table:table-row>
        <table:table-row>
          <table:table-cell office:value-type="string" table:style-name="tablecell">
            <text:p text:style-name="tablealignleft"> LPD organization &amp; V-Chat  </text:p>
          </table:table-cell>
          <table:table-cell office:value-type="string" table:style-name="tablecell">
            <text:p text:style-name="tablealignleft"> 1/12        </text:p>
          </table:table-cell>
          <table:table-cell office:value-type="string" table:style-name="tablecell">
            <text:p text:style-name="tablealignleft"> 05/20     </text:p>
          </table:table-cell>
        </table:table-row>
        <table:table-row>
          <table:table-cell office:value-type="string" table:style-name="tablecell">
            <text:p text:style-name="tablealignleft"> adversize print            </text:p>
          </table:table-cell>
          <table:table-cell office:value-type="string" table:style-name="tablecell">
            <text:p text:style-name="tablealignleft"> 3/1        </text:p>
          </table:table-cell>
          <table:table-cell office:value-type="string" table:style-name="tablecell">
            <text:p text:style-name="tablealignleft"> 05/20     </text:p>
          </table:table-cell>
        </table:table-row>
        <table:table-row>
          <table:table-cell office:value-type="string" table:style-name="tablecell">
            <text:p text:style-name="tablealignleft"> advertize online           </text:p>
          </table:table-cell>
          <table:table-cell office:value-type="string" table:style-name="tablecell">
            <text:p text:style-name="tablealignleft"> 4/1       </text:p>
          </table:table-cell>
          <table:table-cell office:value-type="string" table:style-name="tablecell">
            <text:p text:style-name="tablealignleft"> 05/20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PD event</text:span>              </text:p>
          </table:table-cell>
          <table:table-cell office:value-type="string" table:style-name="tablecell" table:number-columns-spanned="2">
            <text:p text:style-name="tablealignleft"> <text:span text:style-name="Strong_20_Emphasis">05/20</text:span>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LPD recap                  </text:p>
          </table:table-cell>
          <table:table-cell office:value-type="string" table:style-name="tablecell" table:number-columns-spanned="2">
            <text:p text:style-name="tablealignleft"> 05/23                 </text:p>
          </table:table-cell>
          <table:covered-table-cell/>
        </table:table-row>
      </table:table>
      <text:p text:style-name="Text_20_body">Internal organizational decisions are stored in a <text:a xlink:type="simple" xlink:href="https://l-p-d.org/closed" text:style-name="Internet_20_link" text:visited-style-name="Visited_20_Internet_20_Link">closed section</text:a>.</text:p>
      <text:h text:style-name="Heading_20_2" text:outline-level="2"><text:bookmark-start text:name="__RefHeading___organize_an_event_4"/><text:bookmark-start text:name="organize_an_event"/>Organize an event<text:bookmark-end text:name="__RefHeading___organize_an_event_4"/><text:bookmark-end text:name="organize_an_event"/></text:h>
      <text:p text:style-name="Text_20_body">This is how you do it:</text:p>
      <text:list text:style-name="Numbering_20_1" text:continue-numbering="false">
        <text:list-item>
          <text:p text:style-name="Numbering_20_1_Content_First"> <text:a xlink:type="simple" xlink:href="https://l-p-d.org/en/communication" text:style-name="Internet_20_link" text:visited-style-name="Visited_20_Internet_20_Link">Sign up to the LPD "public" mailinglist</text:a></text:p>
        </text:list-item>
        <text:list-item>
          <text:p text:style-name="Numbering_20_1_Content"> <text:a xlink:type="simple" xlink:href="https://linux-events.org/SL_LUGS" text:style-name="Internet_20_link" text:visited-style-name="Visited_20_Internet_20_Link">Add your LUG to linux-events.org</text:a></text:p>
        </text:list-item>
        <text:list-item>
          <text:p text:style-name="Numbering_20_1_Content"> <text:a xlink:type="simple" xlink:href="https://linux-events.org/" text:style-name="Internet_20_link" text:visited-style-name="Visited_20_Internet_20_Link">Add your LPD to linux-events.org</text:a></text:p>
        </text:list-item>
        <text:list-item>
          <text:p text:style-name="Numbering_20_1_Content"> <text:a xlink:type="simple" xlink:href="https://l-p-d.org/de/faq/howto_make_an_lpd" text:style-name="Internet_20_link" text:visited-style-name="Visited_20_Internet_20_Link">Read through the tips how to organize an LPD event</text:a></text:p>
        </text:list-item>
        <text:list-item>
          <text:p text:style-name="Numbering_20_1_Content"> <text:a xlink:type="simple" xlink:href="https://l-p-d.org/en/resources" text:style-name="Internet_20_link" text:visited-style-name="Visited_20_Internet_20_Link">Advertise for your LPD in your region (and in general)</text:a></text:p>
        </text:list-item>
        <text:list-item>
          <text:p text:style-name="Numbering_20_1_Content_Last"> Be present at the L-P-D to welcome your visitors</text:p>
        </text:list-item>
      </text:list>
      <text:h text:style-name="Heading_20_2" text:outline-level="2"><text:bookmark-start text:name="__RefHeading___advertise_for_the_l-p-d_5"/><text:bookmark-start text:name="advertise_for_the_l-p-d"/>Advertise for the L-P-D<text:bookmark-end text:name="__RefHeading___advertise_for_the_l-p-d_5"/><text:bookmark-end text:name="advertise_for_the_l-p-d"/></text:h>
      <text:p text:style-name="Text_20_body">If you participate actively or not, <text:span text:style-name="Strong_20_Emphasis">advertise the event</text:span> so many visitors will come.</text:p>
      <text:p text:style-name="Text_20_body">Share the <text:a xlink:type="simple" xlink:href="https://l-p-d.org/en/public/socialshare" text:style-name="Internet_20_link" text:visited-style-name="Visited_20_Internet_20_Link">L-P-D video</text:a> with friends in your private social media channels.</text:p>
      <text:p text:style-name="Text_20_body"><text:span text:style-name="Strong_20_Emphasis">Official taxonomy:</text:span></text:p>
      <text:list text:style-name="List_20_1" text:continue-numbering="false">
        <text:list-item>
          <text:p text:style-name="List_20_1_Content_First"> Linux-Presentation-Day [LPD]</text:p>
        </text:list-item>
        <text:list-item>
          <text:p text:style-name="List_20_1_Content_Last"> LPD</text:p>
        </text:list-item>
      </text:list>
      <text:p text:style-name="Text_20_body"><text:span text:style-name="Strong_20_Emphasis">Direct links:</text:span></text:p>
      <text:list text:style-name="List_20_1" text:continue-numbering="false">
        <text:list-item>
          <text:p text:style-name="List_20_1_Content_First"> The event: <text:a xlink:type="simple" xlink:href="https://l-p-d.org" text:style-name="Internet_20_link" text:visited-style-name="Visited_20_Internet_20_Link">https://l-p-d.org</text:a></text:p>
        </text:list-item>
        <text:list-item>
          <text:p text:style-name="List_20_1_Content_Last"> The local events: <text:a xlink:type="simple" xlink:href="https://l-p-d.org/en/lpd_dates" text:style-name="Internet_20_link" text:visited-style-name="Visited_20_Internet_20_Link">https://l-p-d.org/en/lpd_dates</text:a></text:p>
        </text:list-item>
      </text:list>
      <text:p text:style-name="Text_20_body"><text:span text:style-name="Strong_20_Emphasis">Our Hashtags:</text:span></text:p>
      <text:p text:style-name="Preformatted_20_Text">#LinuxPresentationDay #LPD</text:p>
      <text:p text:style-name="Text_20_body">Here you will find <text:a xlink:type="simple" xlink:href="https://l-p-d.org/en/resources" text:style-name="Internet_20_link" text:visited-style-name="Visited_20_Internet_20_Link">templates for posters, flyers, sticker</text:a> as well as <text:a xlink:type="simple" xlink:href="https://l-p-d.org/en/resources" text:style-name="Internet_20_link" text:visited-style-name="Visited_20_Internet_20_Link">logos and QR code</text:a> for local and online advertisement.</text:p>
      <text:h text:style-name="Heading_20_2" text:outline-level="2"><text:bookmark-start text:name="__RefHeading___passed_linux_presentations_days_6"/><text:bookmark-start text:name="passed_linux_presentations_days"/>Passed Linux Presentations Days<text:bookmark-end text:name="__RefHeading___passed_linux_presentations_days_6"/><text:bookmark-end text:name="passed_linux_presentations_days"/></text:h>
      <text:p text:style-name="Text_20_body">Here you may read the <text:a xlink:type="simple" xlink:href="https://l-p-d.org/de/events/lpd_online_2022-1/start" text:style-name="Internet_20_link" text:visited-style-name="Visited_20_Internet_20_Link">summary of the LPD-Online 2022.1</text:a><text:line-break/>
Here you may read the <text:a xlink:type="simple" xlink:href="https://l-p-d.org/de/events/lpd_online_2021-2/start" text:style-name="Internet_20_link" text:visited-style-name="Visited_20_Internet_20_Link">summary of the LPD-Online 2021.2</text:a><text:line-break/>
Here you may read the <text:a xlink:type="simple" xlink:href="https://l-p-d.org/de/events/lpd_online_2021-1/start" text:style-name="Internet_20_link" text:visited-style-name="Visited_20_Internet_20_Link">summary of the LPD-Online 2021.1</text:a><text:line-break/>
At <text:a xlink:type="simple" xlink:href="https://media.ccc.de/c/lpd2021/LPD-Online%202021.1" text:style-name="Internet_20_link" text:visited-style-name="Visited_20_Internet_20_Link">media.ccc.de the videos are still availab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7::47:30</meta:creation-date>
    <dc:creator>Generated</dc:creator>
    <dc:date>2026-08-21T17::47:30</dc:date>
    <dc:language>en-US</dc:language>
    <meta:editing-cycles>1</meta:editing-cycles>
    <meta:editing-duration>PT0S</meta:editing-duration>
    <dc:title>en:lpd</dc:title>
  </office:meta>
</office:document-meta>
</file>