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6f644a0e04b1b4993e1845f35bc7fe9.svg"/>
  <manifest:file-entry manifest:media-type="image/png" manifest:full-path="Pictures/5f3d4d64697fbcd096e40e44b69d8f67.png"/>
  <manifest:file-entry manifest:media-type="image/vnd.microsoft.icon" manifest:full-path="Pictures/aa411b879885431017827650ee463bdc.ico"/>
  <manifest:file-entry manifest:media-type="image/png" manifest:full-path="Pictures/bd1b462021a382812ecfa6c05c573c95.png"/>
  <manifest:file-entry manifest:media-type="image/png" manifest:full-path="Pictures/f3dc73a9533651acb585aa1c781538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16f644a0e04b1b4993e1845f35bc7fe9.svg" xlink:type="simple" xlink:show="embed" xlink:actuate="onLoad"/></draw:frame> <text:span text:style-name="Strong_20_Emphasis"><text:bookmark text:name="en:international:worldwide:start"/>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linux-presentation-day_lpd_1"/><text:bookmark-start text:name="linux-presentation-day_lpd"/>Linux-Presentation-Day [LPD]<text:bookmark-end text:name="__RefHeading___linux-presentation-day_lpd_1"/><text:bookmark-end text:name="linux-presentation-day_lpd"/></text:h>
      <text:p text:style-name="Text_20_body"><draw:frame draw:style-name="media" draw:name="1" text:anchor-type="as-char" draw:z-index="1" svg:width="7.9375cm" style:rel-width="100%" svg:height="3.96875cm" style:rel-height="scale"><draw:image xlink:href="Pictures/5f3d4d64697fbcd096e40e44b69d8f67.png" xlink:type="simple" xlink:show="embed" xlink:actuate="onLoad"/></draw:frame> <draw:frame draw:style-name="mediaright" draw:name="2" text:anchor-type="paragraph" draw:z-index="2" svg:width="3.175cm" style:rel-width="100%" svg:height="3.175cm" style:rel-height="scale"><draw:image xlink:href="Pictures/aa411b879885431017827650ee463bdc.ico" xlink:type="simple" xlink:show="embed" xlink:actuate="onLoad"/></draw:frame> <text:span text:style-name="">Welcome!</text:span></text:p>
      <text:h text:style-name="Heading_20_3" text:outline-level="3"><text:bookmark-start text:name="__RefHeading___call4papersyour_contributions_2"/><text:bookmark-start text:name="call4papersyour_contributions"/>Call4Papers / Your contributions<text:bookmark-end text:name="__RefHeading___call4papersyour_contributions_2"/><text:bookmark-end text:name="call4papersyour_contributions"/></text:h>
      <text:p text:style-name="Text_20_body">Due to the pandemic-related imponderables, there will be at least one nationwide (possibly also Europe-wide) online version of the Linux-Presentation-Day [LPD] this year. The plannings are in full progress, see status now:</text:p>
      <text:p text:style-name="Text_20_body">On the LPD-day pre-produced videos will be released, these will contain further information, e.g. when (maybe on several days) online discussions with the authors will be possible. The latter will probably be realized via BBB. For this purpose, each organizer gets its own channel - also further overlapping topic channels are conceivable. This makes it possible for visitors to network with providers in their region; in order to be able to report directly later, for example, if there are problems with the LUG in the vicinity. If the situation allows, there can also be parallel classic IRL events - that will end in a multimedia LPD. <draw:frame draw:style-name="media" draw:name="3" text:anchor-type="as-char" draw:z-index="3" svg:width="0.52916666666667cm" svg:height="0.52916666666667cm"><draw:image xlink:href="Pictures/bd1b462021a382812ecfa6c05c573c95.png" xlink:type="simple" xlink:show="embed" xlink:actuate="onLoad"/></draw:frame></text:p>
      <text:p text:style-name="Text_20_body">The pre-recorded videos have several advantages: for example, in oposit to live recordings of the presentation, there will be no quality issues, the presenter, have still the possibility to do a live presentation. The risk of privacy issues will be hardly reduced, due to the possibility to ensure that no other person runs in a presentation. And the event is substantially equalized, if the visitors themselves can determine when they look at which lecture. And it creates an information pool that all organizers can use later on.</text:p>
      <text:p text:style-name="Text_20_body">So far our plans and offers for you and now it's your turn <draw:frame draw:style-name="media" draw:name="4" text:anchor-type="as-char" draw:z-index="4" svg:width="0.52916666666667cm" svg:height="0.52916666666667cm"><draw:image xlink:href="Pictures/bd1b462021a382812ecfa6c05c573c95.png" xlink:type="simple" xlink:show="embed" xlink:actuate="onLoad"/></draw:frame></text:p>
      <text:h text:style-name="Heading_20_4" text:outline-level="4"><text:bookmark-start text:name="__RefHeading___send_us_your_suggestions_for_topics_for_the_lpd_3"/><text:bookmark-start text:name="send_us_your_suggestions_for_topics_for_the_lpd"/>Send us your suggestions for topics for the LPD<text:bookmark-end text:name="__RefHeading___send_us_your_suggestions_for_topics_for_the_lpd_3"/><text:bookmark-end text:name="send_us_your_suggestions_for_topics_for_the_lpd"/></text:h>
      <text:p text:style-name="Text_20_body">Topics like:</text:p>
      <text:list text:style-name="List_20_1" text:continue-numbering="false">
        <text:list-item>
          <text:p text:style-name="List_20_1_Content_First"> IT-Security</text:p>
        </text:list-item>
        <text:list-item>
          <text:p text:style-name="List_20_1_Content"> Data protection / data sovereignty / sovereignty</text:p>
        </text:list-item>
        <text:list-item>
          <text:p text:style-name="List_20_1_Content"> Desktop Tips</text:p>
        </text:list-item>
        <text:list-item>
          <text:p text:style-name="List_20_1_Content"> Android Free Stores / APP alternatives</text:p>
        </text:list-item>
        <text:list-item>
          <text:p text:style-name="List_20_1_Content"> Tinkering with RasbPi / R400 for beginners as a kit</text:p>
        </text:list-item>
        <text:list-item>
          <text:p text:style-name="List_20_1_Content_Last"> Home automation</text:p>
        </text:list-item>
      </text:list>
      <text:p text:style-name="Text_20_body">So things that offer the novice as well as the experienced something.</text:p>
      <text:p text:style-name="Text_20_body">In the first step you send us your description via this <text:a xlink:type="simple" xlink:href="https://l-p-d.org/online_lpd_beitraege_melden" text:style-name="Internet_20_link" text:visited-style-name="Visited_20_Internet_20_Link">form</text:a>, in the second step we will inform you about the further procedure.</text:p>
      <text:p text:style-name="Text_20_body">The reason for the early start today is due to process times and the sometimes long lead times in some print media. That's why we need to have the program ready by the end of March.</text:p>
      <text:p text:style-name="Text_20_body">So, we look forward to your letters and report promptly about intermediate steps on our mailing list PUBLIC: <text:a xlink:type="simple" xlink:href="https://l-p-d.org/streams" text:style-name="Internet_20_link" text:visited-style-name="Visited_20_Internet_20_Link">https://l-p-d.org/streams</text:a> There is also the planning, just look in…</text:p>
      <text:p text:style-name="Text_20_body">Our planning meetings are held weekly alternating DI, DO:</text:p>
      <text:list text:style-name="List_20_1" text:continue-numbering="false">
        <text:list-item>
          <text:p text:style-name="List_20_1_Content_First"> Every *2nd Tuesday* from 16.FEB,</text:p>
        </text:list-item>
        <text:list-item>
          <text:p text:style-name="List_20_1_Content_Last"> Every *2nd Thursday* from 25.FEB,</text:p>
        </text:list-item>
      </text:list>
      <text:p text:style-name="Text_20_body">each starting at 18:30 in the V-Chat on: <text:a xlink:type="simple" xlink:href="https://lecture.senfcall.de/fra-4tz-a2g-yxd" text:style-name="Internet_20_link" text:visited-style-name="Visited_20_Internet_20_Link">https://lecture.senfcall.de/fra-4tz-a2g-yxd</text:a> download dates as <text:a xlink:type="simple" xlink:href="https://l-p-d.org/lpd_v-chat_termine.ics" text:style-name="Internet_20_link" text:visited-style-name="Visited_20_Internet_20_Link">ICS</text:a>.</text:p>
      <text:p text:style-name="Text_20_body">— <text:span text:style-name="Emphasis"><text:a xlink:type="simple" xlink:href="#en:international:worldwide:start" text:style-name="Local_20_link" text:visited-style-name="Visited_20_Local_20_Link">LPD-ORGA</text:a> 2021-02-24 11:44</text:span></text:p>
      <text:h text:style-name="Heading_20_3" text:outline-level="3"><text:bookmark-start text:name="__RefHeading___call4papersregister_contributions_4"/><text:bookmark-start text:name="call4papersregister_contributions"/>Call4Papers / Register contributions<text:bookmark-end text:name="__RefHeading___call4papersregister_contributions_4"/><text:bookmark-end text:name="call4papersregister_contributions"/></text:h>
      <text:p text:style-name="Text_20_body">
Register your contribution! <text:a xlink:type="simple" xlink:href="https://l-p-d.org/online_lpd_beitraege_melden" text:style-name="Internet_20_link" text:visited-style-name="Visited_20_Internet_20_Link">Click here</text:a>.</text:p>
      <text:line-break/>
      <text:list text:style-name="List_20_1" text:continue-numbering="false">
        <text:list-item>
          <text:p text:style-name="List_20_1_Content_First"> 2021</text:p>
          <text:list text:style-name="List_20_1">
            <text:list-item>
              <text:p text:style-name="List_20_1_Content"> 2021-05-15 / 3rd Saturday in Mai</text:p>
            </text:list-item>
            <text:list-item>
              <text:p text:style-name="List_20_1_Content_Last"> 2021-11-20 / 3rd Saturday in November / Most Events online, please see dates.</text:p>
            </text:list-item>
          </text:list>
        </text:list-item>
      </text:list>
      <text:p text:style-name="Text_20_body"><text:line-break/>
The next Dates can be find <text:a xlink:type="simple" xlink:href="https://l-p-d.org/next_lpd" text:style-name="Internet_20_link" text:visited-style-name="Visited_20_Internet_20_Link">here</text:a> or here as <text:a xlink:type="simple" xlink:href="https://linux-events.org" text:style-name="Internet_20_link" text:visited-style-name="Visited_20_Internet_20_Link">Map</text:a>. Alle gemeldeten Veranstaltungen <text:a xlink:type="simple" xlink:href="https://linux-events.org/?c=2018" text:style-name="Internet_20_link" text:visited-style-name="Visited_20_Internet_20_Link">2018</text:a>, <text:a xlink:type="simple" xlink:href="https://linux-events.org/?c=2019" text:style-name="Internet_20_link" text:visited-style-name="Visited_20_Internet_20_Link">2019</text:a>, <text:a xlink:type="simple" xlink:href="https://linux-events.org/?c=2020" text:style-name="Internet_20_link" text:visited-style-name="Visited_20_Internet_20_Link">2020</text:a>. And: Yes, there are also unreported numbers of unreported events.
<text:line-break/></text:p>
      <text:p text:style-name="Text_20_body">Only in German: Also for the next LPD you can get the <text:a xlink:type="simple" xlink:href="https://l-p-d.org/paket_anmeldung" text:style-name="Internet_20_link" text:visited-style-name="Visited_20_Internet_20_Link">journals-packages</text:a> for free.
We are looking for translators for these pages into the languages: EN, NL, FR, IT, TR, and others. If you are interested, please read <text:a xlink:type="simple" xlink:href="https://l-p-d.org/translations" text:style-name="Internet_20_link" text:visited-style-name="Visited_20_Internet_20_Link">here</text:a>.On IRC: <text:a xlink:type="simple" xlink:href="irc://fkn-service.de:6667/#L-P-D.org" text:style-name="Internet_20_link" text:visited-style-name="Visited_20_Internet_20_Link">ircs://fkn-service.de:6667/#L-P-D.org</text:a> or via Web: <text:a xlink:type="simple" xlink:href="https://fkn-service.de/kiwi/#L-P-D.org" text:style-name="Internet_20_link" text:visited-style-name="Visited_20_Internet_20_Link">https://fkn-service.de/kiwi/#L-P-D.org</text:a>Too at XMPP (Jabber): <text:a xlink:type="simple" xlink:href="xmpp://l-p-d.org@conference.jabber-germany.de" text:style-name="Internet_20_link" text:visited-style-name="Visited_20_Internet_20_Link">l-p-d.org@conference.jabber-germany.de</text:a> Eg: Room: l-p-d.org and Server: conference.jabber-germany.de</text:p>
      <text:p text:style-name="Text_20_body">Weekdays about 6:00 PM to 7:00 PM. See you!</text:p>
      <text:h text:style-name="Heading_20_2" text:outline-level="2"><text:bookmark-start text:name="__RefHeading___what_is_the_linux_presentation_day_5"/><text:bookmark-start text:name="what_is_the_linux_presentation_day"/>What is the Linux Presentation Day?<text:bookmark-end text:name="__RefHeading___what_is_the_linux_presentation_day_5"/><text:bookmark-end text:name="what_is_the_linux_presentation_day"/></text:h>
      <text:p text:style-name="Text_20_body">LPD<text:a xlink:type="simple" xlink:href="https://linux-events.org/index.php?&amp;c=pre=LPD" text:style-name="Internet_20_link" text:visited-style-name="Visited_20_Internet_20_Link">https://Linux-Events.org</text:a>The Linux Presentation Day (LPD for short) is an event concept with the idea of organizing events around the LINUX topic worldwide on a key date in order to introduce and explain LINUX to interested visitors. The motto is “Linux to look at and touch”.</text:p>
      <text:p text:style-name="Text_20_body">LPD was initiated by the Berlin LUG in 2015. Since then LPD has been held at two dates a year in many German cities and other European countries. You can find an overview of all previous events <text:a xlink:type="simple" xlink:href="https://linux-events.org/SL_LPD" text:style-name="Internet_20_link" text:visited-style-name="Visited_20_Internet_20_Link">here</text:a>.</text:p>
      <text:h text:style-name="Heading_20_2" text:outline-level="2"><text:bookmark-start text:name="__RefHeading___why_does_the_lpd_exist_6"/><text:bookmark-start text:name="why_does_the_lpd_exist"/>Why does the LPD exist?<text:bookmark-end text:name="__RefHeading___why_does_the_lpd_exist_6"/><text:bookmark-end text:name="why_does_the_lpd_exist"/></text:h>
      <text:p text:style-name="Text_20_body">Linux-Presentation-Day wants to draw more attention to LINUX, but above all to the freedom it brings. I want to give people enough information so that they can make well-founded decisions. And I would also like to point out the fundamental alternatives to software and hardware that many people are simply unaware of. Another important point is the idea associated with free software and hardware of achieving independence from institutions in order to regain more privacy and self-determination.</text:p>
      <text:h text:style-name="Heading_20_2" text:outline-level="2"><text:bookmark-start text:name="__RefHeading___who_s_doing_this_7"/><text:bookmark-start text:name="who_s_doing_this"/>Who's doing this?<text:bookmark-end text:name="__RefHeading___who_s_doing_this_7"/><text:bookmark-end text:name="who_s_doing_this"/></text:h>
      <text:p text:style-name="Text_20_body">As a decentralised concept, LPD is supported by a wide range of stakeholders, from LUG to Folk High School and other interested groups. Each event is unique. What they all have in common is that they take place around a set date and concentrate on the LINUX theme.</text:p>
      <text:p text:style-name="Text_20_body">In general, these events give visitors the opportunity to see and try out LINUX in its various forms for themselves, but they also include discussions, demonstrations, lectures, etc. The respective organiser is solely responsible for the organisation, the <text:a xlink:type="simple" xlink:href="https://l-p-d.org/faq/why_l-p-d.org" text:style-name="Internet_20_link" text:visited-style-name="Visited_20_Internet_20_Link">LPD-ORGA</text:a> offers only the overall coordination, support, media and central contact point.</text:p>
      <text:h text:style-name="Heading_20_2" text:outline-level="2"><text:bookmark-start text:name="__RefHeading___how_can_i_participate_8"/><text:bookmark-start text:name="how_can_i_participate"/>How can I participate?<text:bookmark-end text:name="__RefHeading___how_can_i_participate_8"/><text:bookmark-end text:name="how_can_i_participate"/></text:h>
      <text:p text:style-name="Text_20_body">Anyone can take part! Whether as organizer, helper or organizer, there is an opportunity for everyone to get involved:</text:p>
      <text:h text:style-name="Heading_20_3" text:outline-level="3"><text:bookmark-start text:name="__RefHeading___as_organizer_9"/><text:bookmark-start text:name="as_organizer"/>As organizer<text:bookmark-end text:name="__RefHeading___as_organizer_9"/><text:bookmark-end text:name="as_organizer"/></text:h>
      <text:p text:style-name="Text_20_body">… of course you need a certain LINUX expertise and endurance. <draw:frame draw:style-name="media" draw:name="5" text:anchor-type="as-char" draw:z-index="5" svg:width="0.52916666666667cm" svg:height="0.52916666666667cm"><draw:image xlink:href="Pictures/f3dc73a9533651acb585aa1c78153819.png" xlink:type="simple" xlink:show="embed" xlink:actuate="onLoad"/></draw:frame></text:p>
      <text:p text:style-name="Text_20_body">Everyone can be an organizer, whether LUG, VHS, company, Stammtisch, Maker-Space, Fab-Lab or just interested people; everyone can, if you want. <draw:frame draw:style-name="media" draw:name="6" text:anchor-type="as-char" draw:z-index="6" svg:width="0.52916666666667cm" svg:height="0.52916666666667cm"><draw:image xlink:href="Pictures/bd1b462021a382812ecfa6c05c573c95.png" xlink:type="simple" xlink:show="embed" xlink:actuate="onLoad"/></draw:frame></text:p>
      <text:p text:style-name="Text_20_body">All you need is ideas, rooms or a venue - it can even be a shopping centre, maybe a few people who want to join in and off you go. You can find a small guide <text:a xlink:type="simple" xlink:href="https://l-p-d.org/faq/howto_make_an_lpd" text:style-name="Internet_20_link" text:visited-style-name="Visited_20_Internet_20_Link">here</text:a> and <text:a xlink:type="simple" xlink:href="https://l-p-d.org/faq/howto_lpd_for_presenters" text:style-name="Internet_20_link" text:visited-style-name="Visited_20_Internet_20_Link">here</text:a>.</text:p>
      <text:p text:style-name="Text_20_body">We support you with the organization, with questions, try to establish contacts and more. Simply <text:a xlink:type="simple" xlink:href="https://l-p-d.org/kontakt" text:style-name="Internet_20_link" text:visited-style-name="Visited_20_Internet_20_Link">contact</text:a> us so that we can discuss your needs. Various media and examples are available under <text:a xlink:type="simple" xlink:href="https://l-p-d.org/ressourcen" text:style-name="Internet_20_link" text:visited-style-name="Visited_20_Internet_20_Link">Resources</text:a>.</text:p>
      <text:h text:style-name="Heading_20_3" text:outline-level="3"><text:bookmark-start text:name="__RefHeading___as_a_helper_10"/><text:bookmark-start text:name="as_a_helper"/>As a helper<text:bookmark-end text:name="__RefHeading___as_a_helper_10"/><text:bookmark-end text:name="as_a_helper"/></text:h>
      <text:p text:style-name="Text_20_body">Actually everyone who organizes an LPD needs a helping hand. <draw:frame draw:style-name="media" draw:name="7" text:anchor-type="as-char" draw:z-index="7" svg:width="0.52916666666667cm" svg:height="0.52916666666667cm"><draw:image xlink:href="Pictures/f3dc73a9533651acb585aa1c78153819.png" xlink:type="simple" xlink:show="embed" xlink:actuate="onLoad"/></draw:frame> As a helper it is not necessarily about LINUX knowledge, but about the many small tasks which have to be mastered in the context of an event. For example: guides, folders, help with setting up and dismantling, and much more.</text:p>
      <text:p text:style-name="Text_20_body">If you are interested in taking part in such an event and/or supporting one, you choose a suitable one and get in touch with the organizers. This can be done e.g. via LEO (see below).</text:p>
      <text:h text:style-name="Heading_20_3" text:outline-level="3"><text:bookmark-start text:name="__RefHeading___as_a_supporter_11"/><text:bookmark-start text:name="as_a_supporter"/>As a supporter<text:bookmark-end text:name="__RefHeading___as_a_supporter_11"/><text:bookmark-end text:name="as_a_supporter"/></text:h>
      <text:p text:style-name="Text_20_body">You think the campaign is worth supporting and would like to contribute something?</text:p>
      <text:p text:style-name="Text_20_body">You can do this in different ways. To transfer something to us, you can find <text:a xlink:type="simple" xlink:href="https://l-p-d.org/de/spenden_und_sponsoren" text:style-name="Internet_20_link" text:visited-style-name="Visited_20_Internet_20_Link">here</text:a> our <text:a xlink:type="simple" xlink:href="https://l-p-d.org/de/spenden_und_sponsoren" text:style-name="Internet_20_link" text:visited-style-name="Visited_20_Internet_20_Link">bank details</text:a>. A standing order from 5.- EUR would of course please us the most. <draw:frame draw:style-name="media" draw:name="8" text:anchor-type="as-char" draw:z-index="8" svg:width="0.52916666666667cm" svg:height="0.52916666666667cm"><draw:image xlink:href="Pictures/bd1b462021a382812ecfa6c05c573c95.png" xlink:type="simple" xlink:show="embed" xlink:actuate="onLoad"/></draw:frame> But you alone decide what the project is worth to you and what you want to do as a supporter.</text:p>
      <text:p text:style-name="Text_20_body">If you have great ideas and possibilities to support us with donations in kind, please <text:a xlink:type="simple" xlink:href="https://l-p-d.org/kontakt" text:style-name="Internet_20_link" text:visited-style-name="Visited_20_Internet_20_Link">contact</text:a> us directly so that we can coordinate it.</text:p>
      <text:p text:style-name="Text_20_body">Otherwise get involved! Support the LPD by reporting about it, linking it and sharing it. In the Fediverse you can join e.g. our <text:a xlink:type="simple" xlink:href="https://l-p-d.org/streams" text:style-name="Internet_20_link" text:visited-style-name="Visited_20_Internet_20_Link">Channel</text:a> (see below). Ask other people if they are interested and if they would like to join in. Just as LUG it would be great if you would get in touch with your neighbour <text:a xlink:type="simple" xlink:href="https://l-p-d.org/lugs" text:style-name="Internet_20_link" text:visited-style-name="Visited_20_Internet_20_Link">LUGs</text:a>. And if you have any ideas or contacts - even abroad - please contact us or offer yourself as <text:a xlink:type="simple" xlink:href="https://l-p-d.org/faq/l-p-d.org_coordinations" text:style-name="Internet_20_link" text:visited-style-name="Visited_20_Internet_20_Link">Coordinator</text:a>.</text:p>
      <text:h text:style-name="Heading_20_3" text:outline-level="3"><text:bookmark-start text:name="__RefHeading___as_sponsor_12"/><text:bookmark-start text:name="as_sponsor"/>As Sponsor<text:bookmark-end text:name="__RefHeading___as_sponsor_12"/><text:bookmark-end text:name="as_sponsor"/></text:h>
      <text:p text:style-name="Text_20_body">Although the orientation of the LPD organisation is more non-profit and non-profit, the costs for infrastructure and the hours worked are also incurred here. The focus is always on supporting the organisers and marketing the LPD.</text:p>
      <text:p text:style-name="Text_20_body">You can contribute to this. Whether monetary or material value, every support counts. In the past, for example, there were magazine packages for registered organisers, or bags with penguin key fobs or ballpoint pens, and lanyards and similar jewels are also helpful. Likewise cost recovery or assumption for poster actions, where organizers get arranged sets with posters and Flyer free of charge, etc.. PP.</text:p>
      <text:p text:style-name="Text_20_body">There are many possibilities for you to participate. Talk to us about your <text:a xlink:type="simple" xlink:href="https://l-p-d.org/kontakt" text:style-name="Internet_20_link" text:visited-style-name="Visited_20_Internet_20_Link">ideas</text:a>.</text:p>
      <text:h text:style-name="Heading_20_3" text:outline-level="3"><text:bookmark-start text:name="__RefHeading___as_a_representative_of_the_press_13"/><text:bookmark-start text:name="as_a_representative_of_the_press"/>As a representative of the press<text:bookmark-end text:name="__RefHeading___as_a_representative_of_the_press_13"/><text:bookmark-end text:name="as_a_representative_of_the_press"/></text:h>
      <text:p text:style-name="Text_20_body">Please have a look at our <text:a xlink:type="simple" xlink:href="https://l-p-d.org/pressestelle/start" text:style-name="Internet_20_link" text:visited-style-name="Visited_20_Internet_20_Link">press office</text:a>, there you will find current events, press releases, media and you can subscribe to our press distribution list. Thank you very much for your support!</text:p>
      <text:h text:style-name="Heading_20_3" text:outline-level="3"><text:bookmark-start text:name="__RefHeading___as_organizer_14"/><text:bookmark-start text:name="as_organizer1"/>As organizer<text:bookmark-end text:name="__RefHeading___as_organizer_14"/><text:bookmark-end text:name="as_organizer1"/></text:h>
      <text:p text:style-name="Text_20_body">Organizers keep the LPD running and work together on various aspects of the organization. Read more <text:a xlink:type="simple" xlink:href="https://l-p-d.org/orga/de/lpd_orga" text:style-name="Internet_20_link" text:visited-style-name="Visited_20_Internet_20_Link">here</text:a>. </text:p>
      <text:h text:style-name="Heading_20_3" text:outline-level="3"><text:bookmark-start text:name="__RefHeading___as_range_multiplier_15"/><text:bookmark-start text:name="as_range_multiplier"/>As range multiplier<text:bookmark-end text:name="__RefHeading___as_range_multiplier_15"/><text:bookmark-end text:name="as_range_multiplier"/></text:h>
      <text:p text:style-name="Text_20_body">Link our site, link LEO if you have entries there, report about us and/or events of the LPD, on your sites or blogs, tell others about the possibilities and the LPD, … Media, like our logo, can be found <text:a xlink:type="simple" xlink:href="https://l-p-d.org/medien/start" text:style-name="Internet_20_link" text:visited-style-name="Visited_20_Internet_20_Link">here</text:a>. A short <text:a xlink:type="simple" xlink:href="https://l-p-d.org/kontakt" text:style-name="Internet_20_link" text:visited-style-name="Visited_20_Internet_20_Link">feedback</text:a> with a link to the respective page would be nice and for questions, <text:a xlink:type="simple" xlink:href="https://l-p-d.org/kontakt" text:style-name="Internet_20_link" text:visited-style-name="Visited_20_Internet_20_Link">questions</text:a>. <draw:frame draw:style-name="media" draw:name="9" text:anchor-type="as-char" draw:z-index="9" svg:width="0.52916666666667cm" svg:height="0.52916666666667cm"><draw:image xlink:href="Pictures/bd1b462021a382812ecfa6c05c573c95.png" xlink:type="simple" xlink:show="embed" xlink:actuate="onLoad"/></draw:frame></text:p>
      <text:h text:style-name="Heading_20_2" text:outline-level="2"><text:bookmark-start text:name="__RefHeading___where_can_i_find_out_about_events_16"/><text:bookmark-start text:name="where_can_i_find_out_about_events"/>Where can I find out about events?<text:bookmark-end text:name="__RefHeading___where_can_i_find_out_about_events_16"/><text:bookmark-end text:name="where_can_i_find_out_about_events"/></text:h>
      <text:p text:style-name="Text_20_body">A list of events can be found <text:a xlink:type="simple" xlink:href="https://l-p-d.org/next_lpd" text:style-name="Internet_20_link" text:visited-style-name="Visited_20_Internet_20_Link">here</text:a> or you can take a look at <text:a xlink:type="simple" xlink:href="https://linux-events.org" text:style-name="Internet_20_link" text:visited-style-name="Visited_20_Internet_20_Link">Linux-Events.Org</text:a> to see which events there are in your area.</text:p>
      <text:h text:style-name="Heading_20_2" text:outline-level="2"><text:bookmark-start text:name="__RefHeading___what_is_l-p-d.org_17"/><text:bookmark-start text:name="what_is_l-p-d.org"/>What is L-P-D.org?<text:bookmark-end text:name="__RefHeading___what_is_l-p-d.org_17"/><text:bookmark-end text:name="what_is_l-p-d.org"/></text:h>
      <text:p text:style-name="Text_20_body">Since the end of 2018 L-P-D.org is the central worldwide organization for the Linux-Presentation-Day, which exists since 2015. Here all interests are bundled, administered, organized and converted. There is a <text:a xlink:type="simple" xlink:href="https://l-p-d.org/faq/l-p-d.org_organisation" text:style-name="Internet_20_link" text:visited-style-name="Visited_20_Internet_20_Link">Core-Orga-Team</text:a> and distributed <text:a xlink:type="simple" xlink:href="https://l-p-d.org/faq/l-p-d.org_coordinations" text:style-name="Internet_20_link" text:visited-style-name="Visited_20_Internet_20_Link">Coordinations</text:a> all over the world, which bundle the regional interests.</text:p>
      <text:h text:style-name="Heading_20_2" text:outline-level="2"><text:bookmark-start text:name="__RefHeading___what_is_linux-events.org_18"/><text:bookmark-start text:name="what_is_linux-events.org"/>What is Linux-Events.Org?<text:bookmark-end text:name="__RefHeading___what_is_linux-events.org_18"/><text:bookmark-end text:name="what_is_linux-events.org"/></text:h>
      <text:p text:style-name="Text_20_body">Linux-Events.Org [LEO] was created by <text:a xlink:type="simple" xlink:href="https://fkn-systems.de/_lpd" text:style-name="Internet_20_link" text:visited-style-name="Visited_20_Internet_20_Link">FKN-Systems</text:a> in 2016 in the course of the LPD to support and visualize the scope of the events. At that time still intended as LPD-OSM service, the potential of this tool to present all Linux events worldwide quickly became apparent. Thus it came to the name change to Linux events and its own platform.</text:p>
      <text:p text:style-name="Text_20_body">LEO continues to serve to relieve the LPD organizers by allowing LPD organizers to register their events there independently, thus creating a complete and always up-to-date database of all LPDs. In LEO you can also enter what the organizer is missing or if an event is planned, but there is still a lack of support.</text:p>
      <text:p text:style-name="Text_20_body">The site visitor can now see which events are taking place in his area and can find out more by clicking on a pin or contact them directly.</text:p>
      <text:p text:style-name="Text_20_body">The idea behind LEO is simple. Anyone can register and manage his events there, as long as they have something with them: LINUX, OSS, Free Software, Free Hardware, and similar topics. This creates a central portal to all events.</text:p>
      <text:p text:style-name="Text_20_body">Everyone can see at a glance which events will take place around him, and you can also integrate this data on your own website (always up to date). You can find out more about the possibilities of LEO <text:a xlink:type="simple" xlink:href="https://l-p-d.org/faq/leo" text:style-name="Internet_20_link" text:visited-style-name="Visited_20_Internet_20_Link">here</text:a>.</text:p>
      <text:h text:style-name="Heading_20_2" text:outline-level="2"><text:bookmark-start text:name="__RefHeading___linux_presentation_day_worldwide_19"/><text:bookmark-start text:name="linux_presentation_day_worldwide"/>Linux Presentation Day Worldwide<text:bookmark-end text:name="__RefHeading___linux_presentation_day_worldwide_19"/><text:bookmark-end text:name="linux_presentation_day_worldwide"/></text:h>
      <text:p text:style-name="Text_20_body"><text:span text:style-name="">! Under Construction Admin@2019-11-06</text:span></text:p>
      <text:p text:style-name="Text_20_body">As a distributed event concept, the LPD can also be found in other countries; this page will be redesigned from around December:</text:p>
      <text:p text:style-name="Text_20_body">Follow the List of worldwide LPD-Coordinations:</text:p>
      <text:list text:style-name="List_20_1" text:continue-numbering="false">
        <text:list-item>
          <text:p text:style-name="List_20_1_Content_First"> Africa</text:p>
        </text:list-item>
        <text:list-item>
          <text:p text:style-name="List_20_1_Content"> <draw:frame draw:style-name="media" draw:name="10" text:anchor-type="as-char" draw:z-index="10" svg:width="0cm" svg:height="0cm"><draw:image xlink:href="/srv/www/vhosts/l-p-d/public_html/lib/plugins/emoji/assets/png/-1f1f9.png" xlink:type="simple" xlink:show="embed" xlink:actuate="onLoad"/></draw:frame>   Austria</text:p>
          <text:list text:style-name="List_20_1">
            <text:list-item>
              <text:p text:style-name="List_20_1_Content"> <text:a xlink:type="simple" xlink:href="https://l-p-d.org/int_at" text:style-name="Internet_20_link" text:visited-style-name="Visited_20_Internet_20_Link">https://l-p-d.org/int_at</text:a> / <text:a xlink:type="simple" xlink:href="http://linuxday.at" text:style-name="Internet_20_link" text:visited-style-name="Visited_20_Internet_20_Link">http://linuxday.at</text:a></text:p>
            </text:list-item>
          </text:list>
        </text:list-item>
        <text:list-item>
          <text:p text:style-name="List_20_1_Content"> Belgium</text:p>
        </text:list-item>
        <text:list-item>
          <text:p text:style-name="List_20_1_Content"> Denmark</text:p>
        </text:list-item>
        <text:list-item>
          <text:p text:style-name="List_20_1_Content"> France</text:p>
        </text:list-item>
        <text:list-item>
          <text:p text:style-name="List_20_1_Content"> <draw:frame draw:style-name="media" draw:name="11" text:anchor-type="as-char" draw:z-index="11" svg:width="0cm" svg:height="0cm"><draw:image xlink:href="/srv/www/vhosts/l-p-d/public_html/lib/plugins/emoji/assets/png/-1f1ea.png" xlink:type="simple" xlink:show="embed" xlink:actuate="onLoad"/></draw:frame> Germany</text:p>
          <text:list text:style-name="List_20_1">
            <text:list-item>
              <text:p text:style-name="List_20_1_Content"> <text:a xlink:type="simple" xlink:href="https://l-p-d.org/int_de" text:style-name="Internet_20_link" text:visited-style-name="Visited_20_Internet_20_Link">https://l-p-d.org/int_de</text:a></text:p>
            </text:list-item>
          </text:list>
        </text:list-item>
        <text:list-item>
          <text:p text:style-name="List_20_1_Content"> <draw:frame draw:style-name="media" draw:name="12" text:anchor-type="as-char" draw:z-index="12" svg:width="0cm" svg:height="0cm"><draw:image xlink:href="/srv/www/vhosts/l-p-d/public_html/lib/plugins/emoji/assets/png/-1f1f9.png" xlink:type="simple" xlink:show="embed" xlink:actuate="onLoad"/></draw:frame> Italy</text:p>
          <text:list text:style-name="List_20_1">
            <text:list-item>
              <text:p text:style-name="List_20_1_Content"> <text:a xlink:type="simple" xlink:href="https://l-p-d.org/int_it" text:style-name="Internet_20_link" text:visited-style-name="Visited_20_Internet_20_Link">https://l-p-d.org/int_it</text:a> / <text:a xlink:type="simple" xlink:href="http://linuxday.it" text:style-name="Internet_20_link" text:visited-style-name="Visited_20_Internet_20_Link">http://linuxday.it</text:a></text:p>
            </text:list-item>
          </text:list>
        </text:list-item>
        <text:list-item>
          <text:p text:style-name="List_20_1_Content"> Spain</text:p>
        </text:list-item>
        <text:list-item>
          <text:p text:style-name="List_20_1_Content"> Sweden</text:p>
        </text:list-item>
        <text:list-item>
          <text:p text:style-name="List_20_1_Content"> <draw:frame draw:style-name="media" draw:name="13" text:anchor-type="as-char" draw:z-index="13" svg:width="0cm" svg:height="0cm"><draw:image xlink:href="/srv/www/vhosts/l-p-d/public_html/lib/plugins/emoji/assets/png/-1f1ed.png" xlink:type="simple" xlink:show="embed" xlink:actuate="onLoad"/></draw:frame> Switzerland</text:p>
          <text:list text:style-name="List_20_1">
            <text:list-item>
              <text:p text:style-name="List_20_1_Content"> <text:a xlink:type="simple" xlink:href="https://l-p-d.org/int_ch" text:style-name="Internet_20_link" text:visited-style-name="Visited_20_Internet_20_Link">https://l-p-d.org/int_ch</text:a> / <text:a xlink:type="simple" xlink:href="http://linuxday.ch" text:style-name="Internet_20_link" text:visited-style-name="Visited_20_Internet_20_Link">http://linuxday.ch</text:a></text:p>
            </text:list-item>
          </text:list>
        </text:list-item>
        <text:list-item>
          <text:p text:style-name="List_20_1_Content"> Portugal</text:p>
        </text:list-item>
        <text:list-item>
          <text:p text:style-name="List_20_1_Content"> _unsorted_</text:p>
          <text:list text:style-name="List_20_1">
            <text:list-item>
              <text:p text:style-name="List_20_1_Content_Last"> <text:a xlink:type="simple" xlink:href="https://www.agendadulibre.org/tags/linux-presentation-day" text:style-name="Internet_20_link" text:visited-style-name="Visited_20_Internet_20_Link">https://www.agendadulibre.org/tags/linux-presentation-day</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2::58:47</meta:creation-date>
    <dc:creator>Generated</dc:creator>
    <dc:date>2026-08-20T22::58:47</dc:date>
    <dc:language>en-US</dc:language>
    <meta:editing-cycles>1</meta:editing-cycles>
    <meta:editing-duration>PT0S</meta:editing-duration>
    <dc:title>en:international:worldwide:start</dc:title>
  </office:meta>
</office:document-meta>
</file>