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international:switzerland:start"/><text:bookmark-start text:name="__RefHeading___coordination_forschwitzerland_1"/><text:bookmark-start text:name="coordination_forschwitzerland"/>Coordination for: Schwitzerland<text:bookmark-end text:name="__RefHeading___coordination_forschwitzerland_1"/><text:bookmark-end text:name="coordination_forschwitzerland"/></text:h>
      <text:p text:style-name="Text_20_body">This is the 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1::31:54</meta:creation-date>
    <dc:creator>Generated</dc:creator>
    <dc:date>2026-08-20T21::31:54</dc:date>
    <dc:language>en-US</dc:language>
    <meta:editing-cycles>1</meta:editing-cycles>
    <meta:editing-duration>PT0S</meta:editing-duration>
    <dc:title>en:international:switzerland:start</dc:title>
  </office:meta>
</office:document-meta>
</file>