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nternational:poland:start"/><text:bookmark-start text:name="__RefHeading___coordination_forpoland_1"/><text:bookmark-start text:name="coordination_forpoland"/>Coordination for: Poland<text:bookmark-end text:name="__RefHeading___coordination_forpoland_1"/><text:bookmark-end text:name="coordination_forpoland"/></text:h>
      <text:p text:style-name="Text_20_body">This is the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35:00</meta:creation-date>
    <dc:creator>Generated</dc:creator>
    <dc:date>2026-08-20T22::35:00</dc:date>
    <dc:language>en-US</dc:language>
    <meta:editing-cycles>1</meta:editing-cycles>
    <meta:editing-duration>PT0S</meta:editing-duration>
    <dc:title>en:international:poland:start</dc:title>
  </office:meta>
</office:document-meta>
</file>