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20f1ad56972bf4fac50c2af8373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center" draw:name="0" text:anchor-type="paragraph" draw:z-index="0" svg:width="10.583333333333cm" svg:height="5.2916666666667cm"><draw:image xlink:href="Pictures/3220f1ad56972bf4fac50c2af8373bcb.png" xlink:type="simple" xlink:show="embed" xlink:actuate="onLoad"/></draw:frame>
</text:p>
      <text:h text:style-name="Heading_20_1" text:outline-level="1"><text:bookmark text:name="de:public:opensource"/><text:bookmark-start text:name="__RefHeading___opensource_1"/><text:bookmark-start text:name="opensource"/>OpenSource<text:bookmark-end text:name="__RefHeading___opensource_1"/><text:bookmark-end text:name="opensource"/></text:h>
      <text:p text:style-name="Text_20_body">Wie der Name suggeriert, liegen hier die Quellen offen. Bei OpenSource Programmen kann man den Programmcode einsehen. 
Linux ist ein quelloffenes Betriebsystem mit einer riesigen Bibliothek ebenfalls quelloffener Programme.</text:p>
      <text:h text:style-name="Heading_20_2" text:outline-level="2"><text:bookmark-start text:name="__RefHeading___kostenfrei_2"/><text:bookmark-start text:name="kostenfrei"/>Kostenfrei<text:bookmark-end text:name="__RefHeading___kostenfrei_2"/><text:bookmark-end text:name="kostenfrei"/></text:h>
      <text:p text:style-name="Text_20_body">Programme für Linux sind zumeist quelloffen und kostenfrei (es gibt Ausnahmen).
Viele Entwickler weltweit arbeiten an Linux und diesen Programmen in ihrer Freizeit unentgeltlich (es gibt Ausnahmen).
Spenden sind gern gesehen. Bei größeren Projekten ist das Spenden-Modell professionalisiert (Verein).</text:p>
      <text:h text:style-name="Heading_20_2" text:outline-level="2"><text:bookmark-start text:name="__RefHeading___quelloffen_und_sicher_3"/><text:bookmark-start text:name="quelloffen_und_sicher"/>Quelloffen und sicher<text:bookmark-end text:name="__RefHeading___quelloffen_und_sicher_3"/><text:bookmark-end text:name="quelloffen_und_sicher"/></text:h>
      <text:p text:style-name="Text_20_body">Linux genießt den Ruf, sehr sicher zu sein.</text:p>
      <text:p text:style-name="Text_20_body">Da der Quellcode solch quelloffener Software von hunderten Menschen stetig ins Auge genommen wird, werden Fehler schneller gefunden und behoben.
Wurde ein Fehler entdeckt wird dies offen komuniziert und so schnell als möglich für die Anwender korrigiert bereitgestellt.
Linux-Systeme aktualisieren sich in der Regel automatisch.</text:p>
      <text:h text:style-name="Heading_20_2" text:outline-level="2"><text:bookmark-start text:name="__RefHeading___mitmachen_4"/><text:bookmark-start text:name="mitmachen"/>Mitmachen<text:bookmark-end text:name="__RefHeading___mitmachen_4"/><text:bookmark-end text:name="mitmachen"/></text:h>
      <text:p text:style-name="Text_20_body">Sehr oft laden quelloffene Anwendungen zum Mitmachen ein. Ob Entwickler, Designer, Texter / Übersetzer oder Tester … es gibt immer viel zu tun und Hilfe ist willkommen.</text:p>
      <text:h text:style-name="Heading_20_2" text:outline-level="2"><text:bookmark-start text:name="__RefHeading___perfekt_zum_lernen_5"/><text:bookmark-start text:name="perfekt_zum_lernen"/>Perfekt zum Lernen<text:bookmark-end text:name="__RefHeading___perfekt_zum_lernen_5"/><text:bookmark-end text:name="perfekt_zum_lernen"/></text:h>
      <text:p text:style-name="Text_20_body">Linux ist an Universitäten der Informatik sehr beliebt. Denn durch den direkten Einblick in das Betriebsystem lassen sich die Prinzipien besser verstehen und Innovationen steht nichts im Wege.
Durch die Teilnahme an einem OpenSource Projekt kann man viel von erfahrenen Menschen lernen.</text:p>
      <text:h text:style-name="Heading_20_2" text:outline-level="2"><text:bookmark-start text:name="__RefHeading___eine_kleine_auswahl_6"/><text:bookmark-start text:name="eine_kleine_auswahl"/>Eine kleine Auswahl<text:bookmark-end text:name="__RefHeading___eine_kleine_auswahl_6"/><text:bookmark-end text:name="eine_kleine_auswahl"/></text:h>
      <text:p text:style-name="Text_20_body">Diese OpenSource Software kennst Du vielleicht schon:</text:p>
      <text:list text:style-name="Numbering_20_1" text:continue-numbering="false">
        <text:list-item>
          <text:p text:style-name="Numbering_20_1_Content_First"> <text:a xlink:type="simple" xlink:href="https://www.mozilla.org/de/firefox/browsers/" text:style-name="Internet_20_link" text:visited-style-name="Visited_20_Internet_20_Link">Firefox</text:a> - der Web-Browser</text:p>
        </text:list-item>
        <text:list-item>
          <text:p text:style-name="Numbering_20_1_Content"> <text:a xlink:type="simple" xlink:href="https://krita.org/en/" text:style-name="Internet_20_link" text:visited-style-name="Visited_20_Internet_20_Link">Krita</text:a> - das Zeichenprogramm</text:p>
        </text:list-item>
        <text:list-item>
          <text:p text:style-name="Numbering_20_1_Content"> <text:a xlink:type="simple" xlink:href="https://www.libreoffice.org/" text:style-name="Internet_20_link" text:visited-style-name="Visited_20_Internet_20_Link">LibreOffice</text:a> - dass Office-Paket</text:p>
        </text:list-item>
        <text:list-item>
          <text:p text:style-name="Numbering_20_1_Content"> <text:a xlink:type="simple" xlink:href="https://www.gimp.org/" text:style-name="Internet_20_link" text:visited-style-name="Visited_20_Internet_20_Link">Gimp</text:a> - das Bildbearbeitungsprogramme</text:p>
        </text:list-item>
        <text:list-item>
          <text:p text:style-name="Numbering_20_1_Content"> <text:a xlink:type="simple" xlink:href="https://obsproject.com/" text:style-name="Internet_20_link" text:visited-style-name="Visited_20_Internet_20_Link">OBS</text:a> - die Streaming Video Suite</text:p>
        </text:list-item>
        <text:list-item>
          <text:p text:style-name="Numbering_20_1_Content"> <text:a xlink:type="simple" xlink:href="https://www.blender.org/" text:style-name="Internet_20_link" text:visited-style-name="Visited_20_Internet_20_Link">Blender</text:a> - das 3D Programm</text:p>
        </text:list-item>
        <text:list-item>
          <text:p text:style-name="Numbering_20_1_Content_Last"> <text:a xlink:type="simple" xlink:href="https://www.audacityteam.org/" text:style-name="Internet_20_link" text:visited-style-name="Visited_20_Internet_20_Link">Audacity</text:a> - der Audio-Edit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5:19</meta:creation-date>
    <dc:creator>Generated</dc:creator>
    <dc:date>2026-08-21T00::55:19</dc:date>
    <dc:language>en-US</dc:language>
    <meta:editing-cycles>1</meta:editing-cycles>
    <meta:editing-duration>PT0S</meta:editing-duration>
    <dc:title>de:public:opensource</dc:title>
  </office:meta>
</office:document-meta>
</file>