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20f1ad56972bf4fac50c2af8373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l-p-d.org/de/public/start"><draw:frame draw:style-name="mediacenter" draw:name="0" text:anchor-type="paragraph" draw:z-index="0" svg:width="13.229166666667cm" svg:height="6.6145833333333cm"><draw:image xlink:href="Pictures/3220f1ad56972bf4fac50c2af8373bcb.png" xlink:type="simple" xlink:show="embed" xlink:actuate="onLoad"/></draw:frame></draw:a>

<text:a xlink:type="simple" xlink:href="https://l-p-d.org/de/lpd" text:style-name="Internet_20_link" text:visited-style-name="Visited_20_Internet_20_Link">Direkt zum Organisations-Bereich</text:a><text:line-break/>
<text:line-break/>
</text:p>
      <text:h text:style-name="Heading_20_1" text:outline-level="1"><text:bookmark text:name="de:public:lpd-basics"/><text:bookmark-start text:name="__RefHeading___linux-presentation-day_grundlagen_1"/><text:bookmark-start text:name="linux-presentation-day_grundlagen"/>Linux-Presentation-Day Grundlagen<text:bookmark-end text:name="__RefHeading___linux-presentation-day_grundlagen_1"/><text:bookmark-end text:name="linux-presentation-day_grundlagen"/></text:h>
      <text:p text:style-name="Text_20_body">Seit 2015 gibt es den “LPD” als europaweite Veranstaltungsreihe. Das Ziel ist, interessierten Einsteigern das freie Betriebssystem näherzubringen.<text:line-break/>
Der LPD findet zweimal im Jahr in Form vieler verteilter Veranstaltungen statt. </text:p>
      <text:p text:style-name="Text_20_body">Das Motto “LINUX &amp; Open Source zum Anfassen und Ausprobieren” ist dabei Programm.</text:p>
      <text:h text:style-name="Heading_20_2" text:outline-level="2"><text:bookmark-start text:name="__RefHeading___linux_user_groups_2"/><text:bookmark-start text:name="linux_user_groups"/>Linux User Groups<text:bookmark-end text:name="__RefHeading___linux_user_groups_2"/><text:bookmark-end text:name="linux_user_groups"/></text:h>
      <text:p text:style-name="Text_20_body">Die Linux User Groups sind das Herz des LPD.
Diese Interessengruppen treffen sich zumeist regelmäßig zum Austausch über das freie Betriebsystem und was damit zu tun hat.<text:line-break/>
Ob als Stammtisch oder mit Vorträgen … jede Linux User Group ist anders und jede “LUG” freut sich über neue Gesichter.</text:p>
      <text:p text:style-name="Text_20_body">Beim Linux-Presentation-Day richten die engagierten LUGs (und andere Organisationen) viele verteilte Veranstaltungen aus, um neue Interessenten für Linux zu begeistern.</text:p>
      <text:h text:style-name="Heading_20_3" text:outline-level="3"><text:bookmark-start text:name="__RefHeading___teilnehmen_als_linux_user_grouporganisation_3"/><text:bookmark-start text:name="teilnehmen_als_linux_user_grouporganisation"/>Teilnehmen als Linux User Group / Organisation<text:bookmark-end text:name="__RefHeading___teilnehmen_als_linux_user_grouporganisation_3"/><text:bookmark-end text:name="teilnehmen_als_linux_user_grouporganisation"/></text:h>
      <text:p text:style-name="Text_20_body">Der LPD lebt nur durch Euch und Eure Teilnahme.<text:line-break/>
Es ist die Gelegenheit, Interessenten einmal Linux zu zeigen und den ersten Funken der Begeisterung zu zünden.</text:p>
      <text:p text:style-name="Text_20_body">Wir bieten Euch die Möglichkeit Videos bereitzustellen, die bereits vor dem LPD anschaubar sind.<text:line-break/>
Ihr könnt dann Online oder Offline eine Fragerunde zum vorgestellten Thema anbieten.<text:line-break/>
<text:span text:style-name="Strong_20_Emphasis">Wir stellen Video-Chat-Räume bereit</text:span>, in denen ihr Euch Euren Interessent vorstellen könnt.<text:line-break/>
Der kleinstmögliche Beitrag ist einen unserer “Meet” Video-Chat-Kanal zu reservieren, in dessen Zeitfenster Interesseten Eure Interessengruppe informell kennen lernen können.</text:p>
      <text:p text:style-name="Text_20_body">So geht Ihr vor:</text:p>
      <text:list text:style-name="Numbering_20_1" text:continue-numbering="false">
        <text:list-item>
          <text:p text:style-name="Numbering_20_1_Content_First"> <text:a xlink:type="simple" xlink:href="https://l-p-d.org/streams" text:style-name="Internet_20_link" text:visited-style-name="Visited_20_Internet_20_Link">Meldet Euch bei der LPD "public" Mailingliste an</text:a></text:p>
        </text:list-item>
        <text:list-item>
          <text:p text:style-name="Numbering_20_1_Content"> <text:a xlink:type="simple" xlink:href="https://linux-events.org/SL_LUGS:deut" text:style-name="Internet_20_link" text:visited-style-name="Visited_20_Internet_20_Link">Tragt Eure LUG bei linux-events.org ein</text:a></text:p>
        </text:list-item>
        <text:list-item>
          <text:p text:style-name="Numbering_20_1_Content"> <text:a xlink:type="simple" xlink:href="https://linux-events.org/" text:style-name="Internet_20_link" text:visited-style-name="Visited_20_Internet_20_Link">Tragt Euren LPD bei linux-events.org ein</text:a></text:p>
        </text:list-item>
        <text:list-item>
          <text:p text:style-name="Numbering_20_1_Content"> <text:a xlink:type="simple" xlink:href="https://l-p-d.org/de/faq/howto_make_an_lpd" text:style-name="Internet_20_link" text:visited-style-name="Visited_20_Internet_20_Link">Schaut Euch die Tipps zu einer LPD-Veranstaltung an</text:a></text:p>
        </text:list-item>
        <text:list-item>
          <text:p text:style-name="Numbering_20_1_Content"> <text:a xlink:type="simple" xlink:href="https://l-p-d.org/ressourcen" text:style-name="Internet_20_link" text:visited-style-name="Visited_20_Internet_20_Link">Macht Werbung für Euren LPD in Eurer Region</text:a></text:p>
        </text:list-item>
        <text:list-item>
          <text:p text:style-name="Numbering_20_1_Content"> <text:a xlink:type="simple" xlink:href="https://l-p-d.org/call4papers" text:style-name="Internet_20_link" text:visited-style-name="Visited_20_Internet_20_Link">Sichert Euch für eine informelle LUG-Vorstellung (Meet-Kanal) an</text:a> </text:p>
        </text:list-item>
        <text:list-item>
          <text:p text:style-name="Numbering_20_1_Content"> <text:a xlink:type="simple" xlink:href="https://l-p-d.org/call4papers" text:style-name="Internet_20_link" text:visited-style-name="Visited_20_Internet_20_Link">Ladet rechtzeitig ein Vortrags-Video hoch (optional)</text:a></text:p>
        </text:list-item>
        <text:list-item>
          <text:p text:style-name="Numbering_20_1_Content_Last"> <text:a xlink:type="simple" xlink:href="https://l-p-d.org/call4papers" text:style-name="Internet_20_link" text:visited-style-name="Visited_20_Internet_20_Link">Meldet Euch für einen Videokonferenzraum (Themen-Kanal) an</text:a> </text:p>
        </text:list-item>
      </text:list>
      <text:p text:style-name="Text_20_body"><text:a xlink:type="simple" xlink:href="https://l-p-d.org/de/lpd" text:style-name="Internet_20_link" text:visited-style-name="Visited_20_Internet_20_Link">Zum Organisations-Bereich</text:a></text:p>
      <text:h text:style-name="Heading_20_2" text:outline-level="2"><text:bookmark-start text:name="__RefHeading___teilnehmen_als_interessent_4"/><text:bookmark-start text:name="teilnehmen_als_interessent"/>Teilnehmen als Interessent<text:bookmark-end text:name="__RefHeading___teilnehmen_als_interessent_4"/><text:bookmark-end text:name="teilnehmen_als_interessent"/></text:h>
      <text:p text:style-name="Text_20_body">Die Linux User Groups freuen sich auf Deinen Besuch. 
Komm einfach vorbei, je nach Angebot online oder vor Ort.<text:line-break/>
Interesse ist alles, was Du mitbringen musst.</text:p>
      <text:p text:style-name="Text_20_body">Auf <text:a xlink:type="simple" xlink:href="https://linux-events.org" text:style-name="Internet_20_link" text:visited-style-name="Visited_20_Internet_20_Link">linux-events.org</text:a> findest Du die Veranstaltungen zum Linux-Presentation-Day und weitere.</text:p>
      <text:p text:style-name="Text_20_body">Im <text:a xlink:type="simple" xlink:href="https://l-p-d.org/fahrplan_212" text:style-name="Internet_20_link" text:visited-style-name="Visited_20_Internet_20_Link">Programm</text:a> findest Du auch alle angebotenen Video-Beträge. Diese kann man einfach online schauen.<text:line-break/>
Manche LUGs bieten am LPD Vorstellungs-Runden im Videochat an.<text:line-break/>
Außerdem bieten einige Veranstalter Frage-und-Antwort-Runden zu Ihren Vortrags-Videos an.</text:p>
      <text:p text:style-name="Text_20_body">Möchtest Du dazu beitragen, dass der LPD in Deiner Region ein Erfolg wird, kannst Du Dich auch als Helfer anmelden.</text:p>
      <text:p text:style-name="Text_20_body"><text:a xlink:type="simple" xlink:href="https://l-p-d.org/fahrplan_212" text:style-name="Internet_20_link" text:visited-style-name="Visited_20_Internet_20_Link">Zur Übersicht der Veranstaltu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14:41</meta:creation-date>
    <dc:creator>Generated</dc:creator>
    <dc:date>2026-08-21T01::14:41</dc:date>
    <dc:language>en-US</dc:language>
    <meta:editing-cycles>1</meta:editing-cycles>
    <meta:editing-duration>PT0S</meta:editing-duration>
    <dc:title>de:public:lpd-basics</dc:title>
  </office:meta>
</office:document-meta>
</file>