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e:public:footer"/>Folgt uns im <text:a xlink:type="simple" xlink:href="https://hubzilla.l-p-d.org/channel/public" text:style-name="Internet_20_link" text:visited-style-name="Visited_20_Internet_20_Link">Fediverse (Hubzilla)</text:a></text:p>
      <text:p text:style-name="Text_20_body"><text:a xlink:type="simple" xlink:href="https://l-p-d.org/start" text:style-name="Internet_20_link" text:visited-style-name="Visited_20_Internet_20_Link">Orga-Bereich</text:a> | <text:a xlink:type="simple" xlink:href="https://l-p-d.org/de/public/impressum" text:style-name="Internet_20_link" text:visited-style-name="Visited_20_Internet_20_Link">Impressum</text:a></text:p>
      <text:p text:style-name="Text_20_body">vv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6::01:17</meta:creation-date>
    <dc:creator>Generated</dc:creator>
    <dc:date>2026-08-21T06::01:17</dc:date>
    <dc:language>en-US</dc:language>
    <meta:editing-cycles>1</meta:editing-cycles>
    <meta:editing-duration>PT0S</meta:editing-duration>
    <dc:title>de:public:footer</dc:title>
  </office:meta>
</office:document-meta>
</file>