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3d4d64697fbcd096e40e44b69d8f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tyle:rel-width="100%" svg:height="3.96875cm" style:rel-height="scale"><draw:image xlink:href="Pictures/5f3d4d64697fbcd096e40e44b69d8f67.png" xlink:type="simple" xlink:show="embed" xlink:actuate="onLoad"/></draw:frame></text:p>
      <text:h text:style-name="Heading_20_1" text:outline-level="1"><text:bookmark text:name="de:lpd"/><text:bookmark-start text:name="__RefHeading___der_linux_presentation_day_lpd_1"/><text:bookmark-start text:name="der_linux_presentation_day_lpd"/>Der Linux Presentation Day (LPD)<text:bookmark-end text:name="__RefHeading___der_linux_presentation_day_lpd_1"/><text:bookmark-end text:name="der_linux_presentation_day_lpd"/></text:h>
      <text:p text:style-name="Text_20_body">„Linux &amp; Open Source zum Anfassen und Ausprobieren“ ist das Motto des Linux Presentation Day.</text:p>
      <text:p text:style-name="Text_20_body">Der LPD wird individuell von lokalen Linux Usergroups organisiert und richtet sich an Anfänger, Einsteiger und Umsteiger.</text:p>
      <text:p text:style-name="Text_20_body"><text:span text:style-name="Strong_20_Emphasis">Ihr als veranstaltende Linux User Group, Schule, Universität, VHS, Unternehmen etc. seid die treibende Kraft dieses Events.</text:span></text:p>
      <text:p text:style-name="Text_20_body">Lokale Veranstaltungen sind hier zentral erfasst und verlinkt. Wir stellen Euch Material zur Werbung zur Verfügung.</text:p>
      <text:h text:style-name="Heading_20_2" text:outline-level="2"><text:bookmark-start text:name="__RefHeading___der_termin_2"/><text:bookmark-start text:name="der_termin"/>Der Termin<text:bookmark-end text:name="__RefHeading___der_termin_2"/><text:bookmark-end text:name="der_termin"/></text:h>
      <text:p text:style-name="Text_20_body"><text:span text:style-name="Strong_20_Emphasis">18. November 2023</text:span></text:p>
      <text:p text:style-name="Text_20_body">→ <text:a xlink:type="simple" xlink:href="https://l-p-d.org/de/lpd_dates" text:style-name="Internet_20_link" text:visited-style-name="Visited_20_Internet_20_Link">Bereits angemeldete Veranstaltungen</text:a></text:p>
      <text:h text:style-name="Heading_20_2" text:outline-level="2"><text:bookmark-start text:name="__RefHeading___orga-team_3"/><text:bookmark-start text:name="orga-team"/>Orga-Team<text:bookmark-end text:name="__RefHeading___orga-team_3"/><text:bookmark-end text:name="orga-team"/></text:h>
      <text:p text:style-name="Text_20_body">Du hast Bock mitzuhelfen? Komm ins Orga-Team!</text:p>
      <text:p text:style-name="Text_20_body">Wir nutzen einen <text:span text:style-name="Strong_20_Emphasis">Matrix Kanal</text:span> um die Aktivitäten rund um den LPD zu organisieren.<text:line-break/>
Bei Bedarf kann auch der <text:span text:style-name="Strong_20_Emphasis">Live-Video-Chat</text:span> genutzt werden.</text:p>
      <text:p text:style-name="Text_20_body">Unser Bereich: <text:a xlink:type="simple" xlink:href="matrix://#l-p-d.org:fkn-service.de" text:style-name="Internet_20_link" text:visited-style-name="Visited_20_Internet_20_Link">matrix://#l-p-d.org:fkn-service.de</text:a><text:line-break/>
Direkte unser Orga-Raum: <text:a xlink:type="simple" xlink:href="matrix://#lpd:fkn-service.de" text:style-name="Internet_20_link" text:visited-style-name="Visited_20_Internet_20_Link">matrix://#lpd:fkn-service.de</text:a>
<text:a xlink:type="simple" xlink:href="https://bbb.ch-open.ch/rooms/fra-dfk-dev/join" text:style-name="Internet_20_link" text:visited-style-name="Visited_20_Internet_20_Link">https://bbb.ch-open.ch/rooms/fra-dfk-dev/join</text:a>
Weitere Kanäle:<text:line-break/>
Du erreichst uns auch über die <text:a xlink:type="simple" xlink:href="https://l-p-d.org/de/communication" text:style-name="Internet_20_link" text:visited-style-name="Visited_20_Internet_20_Link">Mailing-Liste</text:a> und ggf wochentags 19-21 Uhr<text:line-break/>
<text:a xlink:type="simple" xlink:href="https://fkn-service.de/kiwi/#L-P-D.org" text:style-name="Internet_20_link" text:visited-style-name="Visited_20_Internet_20_Link">im IRC (ircs://fkn-service.de:6667/#L-P-D.org)</text:a> oder<text:line-break/>
via XMPP/Jabber l-p-d.org@conference.jabber-germany.d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fgabe            </text:p>
          </table:table-cell>
          <table:table-cell office:value-type="string" table:style-name="tableheader">
            <text:p text:style-name="Table_20_Heading"> Start       </text:p>
          </table:table-cell>
        </table:table-row>
        <table:table-row>
          <table:table-cell office:value-type="string" table:style-name="tablecell">
            <text:p text:style-name="tablealignleft"> LPD-ORGA &amp; V-Chat  </text:p>
          </table:table-cell>
          <table:table-cell office:value-type="string" table:style-name="tablecell">
            <text:p text:style-name="tablealignleft"> 1.6.        </text:p>
          </table:table-cell>
        </table:table-row>
        <table:table-row>
          <table:table-cell office:value-type="string" table:style-name="tablecell">
            <text:p text:style-name="tablealignleft"> Werbung Print      </text:p>
          </table:table-cell>
          <table:table-cell office:value-type="string" table:style-name="tablecell">
            <text:p text:style-name="tablealignleft"> 1.9.        </text:p>
          </table:table-cell>
        </table:table-row>
        <table:table-row>
          <table:table-cell office:value-type="string" table:style-name="tablecell">
            <text:p text:style-name="tablealignleft"> Werbung Online     </text:p>
          </table:table-cell>
          <table:table-cell office:value-type="string" table:style-name="tablecell">
            <text:p text:style-name="tablealignleft"> 1.10.       </text:p>
          </table:table-cell>
        </table:table-row>
        <table:table-row>
          <table:table-cell office:value-type="string" table:style-name="tablecell">
            <text:p text:style-name="tablealignleft"> Werbung Online ad-hoc  </text:p>
          </table:table-cell>
          <table:table-cell office:value-type="string" table:style-name="tablecell">
            <text:p text:style-name="tablealignleft"> 10.11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PD vor Ort</text:span>    </text:p>
          </table:table-cell>
          <table:table-cell office:value-type="string" table:style-name="tablecell">
            <text:p text:style-name="tablealignleft"> <text:span text:style-name="Strong_20_Emphasis">18.11.</text:span>  </text:p>
          </table:table-cell>
        </table:table-row>
        <table:table-row>
          <table:table-cell office:value-type="string" table:style-name="tablecell">
            <text:p text:style-name="tablealignleft"> LPD-Nachbereitung  </text:p>
          </table:table-cell>
          <table:table-cell office:value-type="string" table:style-name="tablecell">
            <text:p text:style-name="tablealignleft"> ??.11.      </text:p>
          </table:table-cell>
        </table:table-row>
      </table:table>
      <text:p text:style-name="Text_20_body">Orga-Internes wird in einem <text:a xlink:type="simple" xlink:href="https://l-p-d.org/closed" text:style-name="Internet_20_link" text:visited-style-name="Visited_20_Internet_20_Link">geschlossenen Bereich</text:a> festgehalten.</text:p>
      <text:h text:style-name="Heading_20_2" text:outline-level="2"><text:bookmark-start text:name="__RefHeading___als_veranstalter_teilnehmen_4"/><text:bookmark-start text:name="als_veranstalter_teilnehmen"/>Als Veranstalter teilnehmen<text:bookmark-end text:name="__RefHeading___als_veranstalter_teilnehmen_4"/><text:bookmark-end text:name="als_veranstalter_teilnehmen"/></text:h>
      <text:p text:style-name="Text_20_body">So geht Ihr vor:</text:p>
      <text:list text:style-name="Numbering_20_1" text:continue-numbering="false">
        <text:list-item>
          <text:p text:style-name="Numbering_20_1_Content_First"> <text:a xlink:type="simple" xlink:href="https://l-p-d.org/de/communication" text:style-name="Internet_20_link" text:visited-style-name="Visited_20_Internet_20_Link">Meldet Euch bei der LPD "public" Mailingliste an</text:a></text:p>
        </text:list-item>
        <text:list-item>
          <text:p text:style-name="Numbering_20_1_Content"> <text:a xlink:type="simple" xlink:href="https://linux-events.org/SL_LUGS:deut" text:style-name="Internet_20_link" text:visited-style-name="Visited_20_Internet_20_Link">Tragt Eure LUG bei linux-events.org ein</text:a></text:p>
        </text:list-item>
        <text:list-item>
          <text:p text:style-name="Numbering_20_1_Content"> <text:a xlink:type="simple" xlink:href="https://linux-events.org/" text:style-name="Internet_20_link" text:visited-style-name="Visited_20_Internet_20_Link">Tragt Euren LPD bei linux-events.org ein</text:a></text:p>
        </text:list-item>
        <text:list-item>
          <text:p text:style-name="Numbering_20_1_Content"> <text:a xlink:type="simple" xlink:href="https://l-p-d.org/de/faq/howto_make_an_lpd" text:style-name="Internet_20_link" text:visited-style-name="Visited_20_Internet_20_Link">Schaut Euch die Tipps zu einer LPD-Veranstaltung an</text:a></text:p>
        </text:list-item>
        <text:list-item>
          <text:p text:style-name="Numbering_20_1_Content"> <text:a xlink:type="simple" xlink:href="https://l-p-d.org/de/resources" text:style-name="Internet_20_link" text:visited-style-name="Visited_20_Internet_20_Link">Macht Werbung für Euren LPD in Eurer Region</text:a></text:p>
        </text:list-item>
        <text:list-item>
          <text:p text:style-name="Numbering_20_1_Content_Last"> Seid am L-P-D da für Eure Interessenten</text:p>
        </text:list-item>
      </text:list>
      <text:h text:style-name="Heading_20_2" text:outline-level="2"><text:bookmark-start text:name="__RefHeading___werbung_machen_fuer_den_l-p-d_5"/><text:bookmark-start text:name="werbung_machen_fuer_den_l-p-d"/>Werbung machen für den L-P-D<text:bookmark-end text:name="__RefHeading___werbung_machen_fuer_den_l-p-d_5"/><text:bookmark-end text:name="werbung_machen_fuer_den_l-p-d"/></text:h>
      <text:p text:style-name="Text_20_body">Ob ihr aktiv mitmacht oder nicht, rührt kräftig die Werbetrommel damit viele Besucher kommen.</text:p>
      <text:p text:style-name="Text_20_body">Teile das <text:a xlink:type="simple" xlink:href="https://l-p-d.org/de/public/socialshare" text:style-name="Internet_20_link" text:visited-style-name="Visited_20_Internet_20_Link">L-P-D Video</text:a> mit Freunden und Bekannten in Deinen privaten Social Media Kanälen.</text:p>
      <text:p text:style-name="Text_20_body"><text:span text:style-name="Strong_20_Emphasis">Offizielle Bezeichnungen / Namen:</text:span></text:p>
      <text:list text:style-name="List_20_1" text:continue-numbering="false">
        <text:list-item>
          <text:p text:style-name="List_20_1_Content_First"> Linux-Presentation-Day [LPD]</text:p>
        </text:list-item>
        <text:list-item>
          <text:p text:style-name="List_20_1_Content_Last"> LPD</text:p>
        </text:list-item>
      </text:list>
      <text:p text:style-name="Text_20_body"><text:span text:style-name="Strong_20_Emphasis">Direktlinks:</text:span></text:p>
      <text:list text:style-name="List_20_1" text:continue-numbering="false">
        <text:list-item>
          <text:p text:style-name="List_20_1_Content_First"> Zur Veranstaltung: <text:a xlink:type="simple" xlink:href="https://l-p-d.org" text:style-name="Internet_20_link" text:visited-style-name="Visited_20_Internet_20_Link">https://l-p-d.org</text:a></text:p>
        </text:list-item>
        <text:list-item>
          <text:p text:style-name="List_20_1_Content_Last"> Liste der Veranstaltungen: <text:a xlink:type="simple" xlink:href="https://l-p-d.org/de/lpd_dates" text:style-name="Internet_20_link" text:visited-style-name="Visited_20_Internet_20_Link">https://l-p-d.org/de/lpd_dates</text:a></text:p>
        </text:list-item>
      </text:list>
      <text:p text:style-name="Text_20_body"><text:span text:style-name="Strong_20_Emphasis">Unsere Hashtags:</text:span></text:p>
      <text:p text:style-name="Preformatted_20_Text">#LinuxPresentationDay #LPD</text:p>
      <text:p text:style-name="Text_20_body">Hier findet Du die <text:a xlink:type="simple" xlink:href="https://l-p-d.org/de/resources" text:style-name="Internet_20_link" text:visited-style-name="Visited_20_Internet_20_Link">Vorlagen für Poster, Flyer, Sticker</text:a> als auch <text:a xlink:type="simple" xlink:href="https://l-p-d.org/de/resources" text:style-name="Internet_20_link" text:visited-style-name="Visited_20_Internet_20_Link">Logos und QR Code</text:a> für die lokale und Online-Bewerbung.</text:p>
      <text:h text:style-name="Heading_20_2" text:outline-level="2"><text:bookmark-start text:name="__RefHeading___vergangene_linux_presentations_days_6"/><text:bookmark-start text:name="vergangene_linux_presentations_days"/>Vergangene Linux Presentations Days<text:bookmark-end text:name="__RefHeading___vergangene_linux_presentations_days_6"/><text:bookmark-end text:name="vergangene_linux_presentations_days"/></text:h>
      <text:p text:style-name="Text_20_body">Hier findest Du die <text:a xlink:type="simple" xlink:href="https://l-p-d.org/de/events/lpd_online_2022-1/start" text:style-name="Internet_20_link" text:visited-style-name="Visited_20_Internet_20_Link">Zusammenfassung und Fazit des LPD 2022.1</text:a><text:line-break/>
Hier findest Du die <text:a xlink:type="simple" xlink:href="https://l-p-d.org/de/events/lpd_online_2021-2/start" text:style-name="Internet_20_link" text:visited-style-name="Visited_20_Internet_20_Link">Zusammenfassung und Fazit des LPD 2021.2</text:a><text:line-break/>
Hier findest Du die <text:a xlink:type="simple" xlink:href="https://l-p-d.org/de/events/lpd_online_2021-1/start" text:style-name="Internet_20_link" text:visited-style-name="Visited_20_Internet_20_Link">Zusammenfassung und Fazit des LPD 2021.1</text:a><text:line-break/>
Bei <text:a xlink:type="simple" xlink:href="https://media.ccc.de/c/lpd2021/LPD-Online%202021.1" text:style-name="Internet_20_link" text:visited-style-name="Visited_20_Internet_20_Link">media.ccc.de sind weiterhin die Videos abrufb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03:26</meta:creation-date>
    <dc:creator>Generated</dc:creator>
    <dc:date>2026-08-21T06::03:26</dc:date>
    <dc:language>en-US</dc:language>
    <meta:editing-cycles>1</meta:editing-cycles>
    <meta:editing-duration>PT0S</meta:editing-duration>
    <dc:title>de:lpd</dc:title>
  </office:meta>
</office:document-meta>
</file>