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:faq:howto_webcast"/><text:bookmark-start text:name="__RefHeading___howtovideovortrag_vorbereiten_1"/><text:bookmark-start text:name="howtovideovortrag_vorbereiten"/>Howto / Videovortrag vorbereiten<text:bookmark-end text:name="__RefHeading___howtovideovortrag_vorbereiten_1"/><text:bookmark-end text:name="howtovideovortrag_vorbereiten"/></text:h>
      <text:list text:style-name="List_20_1" text:continue-numbering="false">
        <text:list-item>
          <text:p text:style-name="List_20_1_Content_First"> Es ist hilfreich sich ein Transscript für den Vortrag zu machen</text:p>
        </text:list-item>
        <text:list-item>
          <text:p text:style-name="List_20_1_Content"> Dann die Folien zu bauen</text:p>
        </text:list-item>
        <text:list-item>
          <text:p text:style-name="List_20_1_Content"> Und diese dann nach dem Transscript im Video einsprechen</text:p>
        </text:list-item>
        <text:list-item>
          <text:p text:style-name="List_20_1_Content"> Am besten auch mehrfach pro Folie mit Pause dahinter, wenn man Fehler feststellt - dann lassen sich Outtakes am Stück rausschneiden</text:p>
        </text:list-item>
        <text:list-item>
          <text:p text:style-name="List_20_1_Content"> Auf Sprechgeschwindigkeit und Laufstärke der Aufnahme achten</text:p>
        </text:list-item>
        <text:list-item>
          <text:p text:style-name="List_20_1_Content_Last"> Dann die Videos mit Transscript in den Video-Drop - so hätten dann auch Sehbehinderte was zum (nach-)lesen. Vor allem sind die Daten dann gleich zusammen onlin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0::57:03</meta:creation-date>
    <dc:creator>Generated</dc:creator>
    <dc:date>2026-08-21T00::57:03</dc:date>
    <dc:language>en-US</dc:language>
    <meta:editing-cycles>1</meta:editing-cycles>
    <meta:editing-duration>PT0S</meta:editing-duration>
    <dc:title>de:faq:howto_webcast</dc:title>
  </office:meta>
</office:document-meta>
</file>