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:faq:faq_demo"/><text:bookmark-start text:name="__RefHeading___faqwie_erstelle_ich_einen_eintrag_1"/><text:bookmark-start text:name="faqwie_erstelle_ich_einen_eintrag"/>FAQ: Wie erstelle ich einen Eintrag?<text:bookmark-end text:name="__RefHeading___faqwie_erstelle_ich_einen_eintrag_1"/><text:bookmark-end text:name="faqwie_erstelle_ich_einen_eintrag"/></text:h>
      <text:p text:style-name="Text_20_body">Etwa wie diesen hier. Wichtig ist eine sinnvolle Verschlagwortung (wie hier oben) mit “ENTRY und TAG”</text:p>
      <text:p text:style-name="Text_20_body">…weiterer Inhalt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2::37:12</meta:creation-date>
    <dc:creator>Generated</dc:creator>
    <dc:date>2026-08-20T22::37:12</dc:date>
    <dc:language>en-US</dc:language>
    <meta:editing-cycles>1</meta:editing-cycles>
    <meta:editing-duration>PT0S</meta:editing-duration>
    <dc:title>de:faq:faq_demo</dc:title>
  </office:meta>
</office:document-meta>
</file>