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dc73a9533651acb585aa1c78153819.png"/>
  <manifest:file-entry manifest:media-type="image/svg+xml" manifest:full-path="Pictures/16f644a0e04b1b4993e1845f35bc7fe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events:lpd_online_2021-1:fahrplan:start"/><text:bookmark-start text:name="__RefHeading___fahrplanlpd-online_2021.1_1"/><text:bookmark-start text:name="fahrplanlpd-online_2021.1"/>Fahrplan / LPD-Online 2021.1<text:bookmark-end text:name="__RefHeading___fahrplanlpd-online_2021.1_1"/><text:bookmark-end text:name="fahrplanlpd-online_2021.1"/></text:h>
      <text:p text:style-name="Text_20_body">Der Fahrplan ist Programm. Die <text:span text:style-name="Strong_20_Emphasis">Vorträge wurden bereits ab ca. 5. Mai als Video veröffentlicht</text:span>, was den Vorteil vernünftiger Qualität bietet, und euch erlaubt diese zu schauen <text:span text:style-name="underline">wann Ihr wollt</text:span>. Der jeweilige Link zum Video findet sich, nebst Veröffentlichungsdatum, im jeweiligen Eintrag.</text:p>
      <text:p text:style-name="Text_20_body">Der Fahrplan zeigt die (Video-)Vorträge jeweils einzeln, diese sind dann am 15. Mai jeweils in einem Kanal zusammengefasst. Ggf. sind (später) weitere Angaben, wie Verlinkung auf die Aufbereitung, Nachträge und weiteren Medien und Folien zum Beitrag verfügbar.</text:p>
      <text:p text:style-name="Text_20_body">Naben Q&amp;A-Kanälen gibt es auch noch Themen-Kanäle, und solche wo sich z.B. LUGs/Gruppen vorstellen und für euch da sind; letztere haben nicht immer auch ein Video.</text:p>
      <text:p text:style-name="Text_20_body">In dem Programm findet Ihr auch (On Top) die angebotenen Helfer zu verschiedenen Themen.</text:p>
      <text:p text:style-name="Text_20_body">Die Vortrags-Videos sind online anzuschauen, auf: <text:a xlink:type="simple" xlink:href="https://media.ccc.de/c/lpd2021/LPD-Online%202021.1" text:style-name="Internet_20_link" text:visited-style-name="Visited_20_Internet_20_Link">media.ccc.de</text:a>Der Termin für die Fragen und Antworten, Themen und Vorstellungen dann am Samstag, den 15. Mai zur jeweiligen Uhrzeit des Eintrages unten im <text:a xlink:type="simple" xlink:href="#__RefHeading___termine_4" text:style-name="Local_20_link" text:visited-style-name="Visited_20_Local_20_Link">Fahrplan</text:a>.</text:p>
      <text:h text:style-name="Heading_20_1" text:outline-level="1"><text:bookmark-start text:name="__RefHeading___kanal-uebersicht_2"/><text:bookmark-start text:name="kanal-uebersicht"/>Kanal-Übersicht<text:bookmark-end text:name="__RefHeading___kanal-uebersicht_2"/><text:bookmark-end text:name="kanal-uebersicht"/></text:h>
      <text:p text:style-name="Text_20_body">Schnellzugriff auf die Kanäle:</text:p>
      <text:list text:style-name="List_20_1" text:continue-numbering="false">
        <text:list-item>
          <text:p text:style-name="List_20_1_Content_First"> BBB-Hilfe: <text:a xlink:type="simple" xlink:href="https://bbb.ch-open.ch/b/fra-x9d-fjh" text:style-name="Internet_20_link" text:visited-style-name="Visited_20_Internet_20_Link">https://bbb.ch-open.ch/b/fra-x9d-fjh</text:a> / Hilfe zum Big-Blue-Button, zB. Audio-Probleme</text:p>
        </text:list-item>
        <text:list-item>
          <text:p text:style-name="List_20_1_Content_Last"> LPD: <text:a xlink:type="simple" xlink:href="https://bbb.ch-open.ch/b/fra-ftr-h9r" text:style-name="Internet_20_link" text:visited-style-name="Visited_20_Internet_20_Link">https://bbb.ch-open.ch/b/fra-ftr-h9r</text:a> / Bei Fragen zum LPD</text:p>
        </text:list-item>
      </text:list>
      <text:h text:style-name="Heading_20_2" text:outline-level="2"><text:bookmark-start text:name="__RefHeading___respekt_3"/><text:bookmark-start text:name="respekt"/>Respekt!<text:bookmark-end text:name="__RefHeading___respekt_3"/><text:bookmark-end text:name="respekt"/></text:h>
      <text:p text:style-name="Text_20_body">Es werden keine Aufzeichnungen der Q&amp;A-Sessions gemacht, und wir möchten euch bitten dies ebenfalls zu respektieren und auf solche zu verzichten. Genauso gehört ein respektierlicher Umgangston dazu, also: <text:span text:style-name="Strong_20_Emphasis">Seid nett zueinander!</text:span></text:p>
      <text:h text:style-name="Heading_20_1" text:outline-level="1"><text:bookmark-start text:name="__RefHeading___termine_4"/><text:bookmark-start text:name="termine"/>Termine:<text:bookmark-end text:name="__RefHeading___termine_4"/><text:bookmark-end text:name="termine"/></text:h>
      <text:p text:style-name="Text_20_body">Sortiert nach: Helfer-Kanälen, Video und QnA und die Talk-Räume zum kennenlernen.</text:p>
      <text:p text:style-name="Text_20_body">Suchfunktion: Je nach Browser, zB. mit: STRG+F</text:p>
      <text:p text:style-name="Text_20_body"><text:span text:style-name="">Das Programm ist komplett - Nachmeldungen sind noch möglich.</text:span></text:p>
      <text:p text:style-name="Text_20_body">Der LPD-Online Fahrplan für deinen Kalender, als <text:a xlink:type="simple" xlink:href="https://l-p-d.org/_fahrplan/fkn-fahrplan.php?&amp;t=ics" text:style-name="Internet_20_link" text:visited-style-name="Visited_20_Internet_20_Link">ICal</text:a>.

Wenn es Probleme gibt einem Kanal beizutreten, also z.B. Audioprobleme helfen euch hier Moderatoren diese möglichst abzustellen. Es steht hier ebenfalls ein Text-Chat links bereit um das Problem zu besprechen.
</text:p>
      <text:list text:style-name="List_20_1" text:continue-numbering="false">
        <text:list-item>
          <text:p text:style-name="LastListParagraph_List_20_1_Content_First"> Referenten: <text:span text:style-name="Strong_20_Emphasis">(!) Moderatoren gesucht!</text:span> / Ulf (11-13h), Bernd (13-14h), Enrico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x9d-fjh" text:style-name="Internet_20_link" text:visited-style-name="Visited_20_Internet_20_Link">https://bbb.ch-open.ch/b/fra-x9d-fjh</text:a></text:p>
            </text:list-item>
            <text:list-item>
              <text:p text:style-name="List_20_1_Content"> Online am/um: 2021-05-15 <text:span text:style-name="Strong_20_Emphasis">12:00</text:span>-18:00</text:p>
            </text:list-item>
            <text:list-item>
              <text:p text:style-name="List_20_1_Content"> Zum Programm: <text:a xlink:type="simple" xlink:href="https://l-p-d.org/fahrplan#49c2" text:style-name="Internet_20_link" text:visited-style-name="Visited_20_Internet_20_Link">https://l-p-d.org/fahrplan#49c2</text:a> </text:p>
            </text:list-item>
          </text:list>
        </text:list-item>
        <text:list-item>
          <text:p text:style-name="List_20_1_Content"> Weitere Themen:</text:p>
          <text:list text:style-name="List_20_1">
            <text:list-item>
              <text:p text:style-name="List_20_1_Content_Last"> Tipps zu BBB: <text:a xlink:type="simple" xlink:href="https://l-p-d.org/de/events/lpd_online_2021-1/howtos/bbb/start" text:style-name="Internet_20_link" text:visited-style-name="Visited_20_Internet_20_Link">https://l-p-d.org/de/events/lpd_online_2021-1/howtos/bbb/start</text:a></text:p>
            </text:list-item>
          </text:list>
        </text:list-item>
      </text:list>
      <text:p text:style-name="Text_20_body"><text:span text:style-name="">(<text:span text:style-name="">Zusage: Y</text:span>, <text:a xlink:type="simple" xlink:href="https://l-p-d.org/fahrplan#49c2" text:style-name="Internet_20_link" text:visited-style-name="Visited_20_Internet_20_Link">shortlink</text:a>)</text:span></text:p>
      <text:p text:style-name="Text_20_body">Videoschnittworkshop zum grundlegenden Videoschnitt.
</text:p>
      <text:list text:style-name="List_20_1" text:continue-numbering="false">
        <text:list-item>
          <text:p text:style-name="LastListParagraph_List_20_1_Content_First"> Referenten: Linuxpaule / Deutsch</text:p>
        </text:list-item>
      </text:list>
      <text:list text:style-name="List_20_1" text:continue-numbering="false">
        <text:list-item>
          <text:p text:style-name="List_20_1_Content_First"> Talk:</text:p>
          <text:list text:style-name="List_20_1">
            <text:list-item>
              <text:p text:style-name="List_20_1_Content"> Termin: Nach Vereinbarung </text:p>
            </text:list-item>
            <text:list-item>
              <text:p text:style-name="List_20_1_Content"> Zum Programm: <text:a xlink:type="simple" xlink:href="https://l-p-d.org/fahrplan#c7ff" text:style-name="Internet_20_link" text:visited-style-name="Visited_20_Internet_20_Link">https://l-p-d.org/fahrplan#c7ff</text:a> </text:p>
            </text:list-item>
          </text:list>
        </text:list-item>
        <text:list-item>
          <text:p text:style-name="List_20_1_Content"> Links:</text:p>
          <text:list text:style-name="List_20_1">
            <text:list-item>
              <text:p text:style-name="List_20_1_Content"> Hilfe Anfragen hier / Contact over: <text:a xlink:type="simple" xlink:href="https://l-p-d.org/mail_video_helper" text:style-name="Internet_20_link" text:visited-style-name="Visited_20_Internet_20_Link">https://l-p-d.org/mail_video_helper</text:a></text:p>
            </text:list-item>
          </text:list>
        </text:list-item>
        <text:list-item>
          <text:p text:style-name="List_20_1_Content"> Weitere Themen:</text:p>
          <text:list text:style-name="List_20_1">
            <text:list-item>
              <text:p text:style-name="List_20_1_Content"> Howto / Videoschnitt: <text:a xlink:type="simple" xlink:href="https://l-p-d.org/de/events/lpd_online_2021-1/howtos/videocut/start" text:style-name="Internet_20_link" text:visited-style-name="Visited_20_Internet_20_Link">https://l-p-d.org/de/events/lpd_online_2021-1/howtos/videocut/start</text:a></text:p>
            </text:list-item>
            <text:list-item>
              <text:p text:style-name="List_20_1_Content_Last"> Howto / Video-Rechte: <text:a xlink:type="simple" xlink:href="https://l-p-d.org/de/events/lpd_online_2021-1/howtos/rights/start" text:style-name="Internet_20_link" text:visited-style-name="Visited_20_Internet_20_Link">https://l-p-d.org/de/events/lpd_online_2021-1/howtos/rights/start</text:a></text:p>
            </text:list-item>
          </text:list>
        </text:list-item>
      </text:list>
      <text:p text:style-name="Text_20_body"><text:span text:style-name="">(<text:span text:style-name="">Zusage: Y</text:span>, <text:a xlink:type="simple" xlink:href="https://l-p-d.org/fahrplan#c7ff" text:style-name="Internet_20_link" text:visited-style-name="Visited_20_Internet_20_Link">shortlink</text:a>)</text:span></text:p>
      <text:p text:style-name="Text_20_body">Smart Home ist cool - aber oft voll mit Sicherheitslücken und Datenlecks. Dass es auch anders geht, zeigen Projekte wie z.B. Homeassistant: <text:a xlink:type="simple" xlink:href="https://www.home-assistant.io/" text:style-name="Internet_20_link" text:visited-style-name="Visited_20_Internet_20_Link">https://www.home-assistant.io/</text:a>Ein “Denkanstoß” und kurze Übersicht für alle, die sich schon immer mal mit Heimautomatisierung beschäftigen wollten - keine Anleitung, die gibt es an anderer Stelle schon genug.</text:p>
      <text:list text:style-name="List_20_1" text:continue-numbering="false">
        <text:list-item>
          <text:p text:style-name="LastListParagraph_List_20_1_Content_First"> Referenten: Malte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ecy-rku" text:style-name="Internet_20_link" text:visited-style-name="Visited_20_Internet_20_Link">https://bbb.ch-open.ch/b/fra-ecy-rk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05d9" text:style-name="Internet_20_link" text:visited-style-name="Visited_20_Internet_20_Link">https://l-p-d.org/fahrplan#05d9</text:a> </text:p>
            </text:list-item>
          </text:list>
        </text:list-item>
        <text:list-item>
          <text:p text:style-name="List_20_1_Content"> Video:</text:p>
          <text:list text:style-name="List_20_1">
            <text:list-item>
              <text:p text:style-name="List_20_1_Content"> <text:a xlink:type="simple" xlink:href="https://media.ccc.de/v/lpd2021-1-video_and_qna_-_kanal_bs-lug_-_smart_home_mit_komfort_und_privatsph-re" text:style-name="Internet_20_link" text:visited-style-name="Visited_20_Internet_20_Link">https://media.ccc.de/v/lpd2021-1-video_and_qna_-_kanal_bs-lug_-_smart_home_mit_komfort_und_privatsph-re</text:a> (12min)</text:p>
            </text:list-item>
          </text:list>
        </text:list-item>
        <text:list-item>
          <text:p text:style-name="List_20_1_Content"> Links:</text:p>
          <text:list text:style-name="List_20_1">
            <text:list-item>
              <text:p text:style-name="List_20_1_Content_Last"> Folien: <text:a xlink:type="simple" xlink:href="https://bs-lug.de/_media/activitys/lpd-bs/lpd-bs.2021.1/20210510_-_smart_home_mit_komfort_und_privatsphaere_-_malte_-_bs-lug_-_lpd2021.1.pdf" text:style-name="Internet_20_link" text:visited-style-name="Visited_20_Internet_20_Link">https://bs-lug.de/_media/activitys/lpd-bs/lpd-bs.2021.1/20210510_-_smart_home_mit_komfort_und_privatsphaere_-_malte_-_bs-lug_-_lpd2021.1.pdf</text:a></text:p>
            </text:list-item>
          </text:list>
        </text:list-item>
      </text:list>
      <text:p text:style-name="Text_20_body"><text:span text:style-name="">(<text:span text:style-name="">Zusage: Y</text:span>, <text:span text:style-name="">Video fehlt noch</text:span>, <text:a xlink:type="simple" xlink:href="https://l-p-d.org/fahrplan#05d9" text:style-name="Internet_20_link" text:visited-style-name="Visited_20_Internet_20_Link">shortlink</text:a>)</text:span></text:p>
      <text:p text:style-name="Text_20_body">Die sichere Backup- und Cloudlösung unter Verwendung von SSHFS, Veracrypt und Rdiff-Backup.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ecy-rku" text:style-name="Internet_20_link" text:visited-style-name="Visited_20_Internet_20_Link">https://bbb.ch-open.ch/b/fra-ecy-rk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2e6d" text:style-name="Internet_20_link" text:visited-style-name="Visited_20_Internet_20_Link">https://l-p-d.org/fahrplan#2e6d</text:a> </text:p>
            </text:list-item>
          </text:list>
        </text:list-item>
        <text:list-item>
          <text:p text:style-name="List_20_1_Content"> Video:</text:p>
          <text:list text:style-name="List_20_1">
            <text:list-item>
              <text:p text:style-name="List_20_1_Content_Last"> <text:a xlink:type="simple" xlink:href="https://media.ccc.de/v/lpd2021-1-video_and_qna_-_kanal_bs-lug_-_nur_mit_linux" text:style-name="Internet_20_link" text:visited-style-name="Visited_20_Internet_20_Link">https://media.ccc.de/v/lpd2021-1-video_and_qna_-_kanal_bs-lug_-_nur_mit_linux</text:a> (30min)</text:p>
            </text:list-item>
          </text:list>
        </text:list-item>
      </text:list>
      <text:p text:style-name="Text_20_body"><text:span text:style-name="">(<text:span text:style-name="">Zusage: Y</text:span>, <text:span text:style-name="">Video fehlt noch</text:span>, <text:a xlink:type="simple" xlink:href="https://l-p-d.org/fahrplan#2e6d" text:style-name="Internet_20_link" text:visited-style-name="Visited_20_Internet_20_Link">shortlink</text:a>)</text:span></text:p>
      <text:p text:style-name="Text_20_body">Erklärung der grundsätzlichen Funktionen von Systemd Timer und ein Vergleich zu den Funktionen in Cron
</text:p>
      <text:list text:style-name="List_20_1" text:continue-numbering="false">
        <text:list-item>
          <text:p text:style-name="LastListParagraph_List_20_1_Content_First">Referenten: Olaf Münsterteicher / Deutsch, Englis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ecy-rku" text:style-name="Internet_20_link" text:visited-style-name="Visited_20_Internet_20_Link">https://bbb.ch-open.ch/b/fra-ecy-rk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efe3" text:style-name="Internet_20_link" text:visited-style-name="Visited_20_Internet_20_Link">https://l-p-d.org/fahrplan#efe3</text:a> </text:p>
            </text:list-item>
          </text:list>
        </text:list-item>
        <text:list-item>
          <text:p text:style-name="List_20_1_Content"> Video:</text:p>
          <text:list text:style-name="List_20_1">
            <text:list-item>
              <text:p text:style-name="List_20_1_Content_Last"> <text:a xlink:type="simple" xlink:href="https://media.ccc.de/v/lpd2021-1-video_and_qna_-_kanal_bs-lug_-_systemd_timer_-_der_bessere_cronjob" text:style-name="Internet_20_link" text:visited-style-name="Visited_20_Internet_20_Link">https://media.ccc.de/v/lpd2021-1-video_and_qna_-_kanal_bs-lug_-_systemd_timer_-_der_bessere_cronjob</text:a> (23min)</text:p>
            </text:list-item>
          </text:list>
        </text:list-item>
      </text:list>
      <text:p text:style-name="Text_20_body"><text:span text:style-name="">(<text:span text:style-name="">Zusage: Y</text:span>, <text:span text:style-name="">Video fehlt noch</text:span>, <text:a xlink:type="simple" xlink:href="https://l-p-d.org/fahrplan#efe3" text:style-name="Internet_20_link" text:visited-style-name="Visited_20_Internet_20_Link">shortlink</text:a>)</text:span></text:p>
      <text:p text:style-name="Text_20_body">Entstanden im Jahre 2016, sind wir eine Gruppe von Leuten die sich jede Woche treffen. Um zu Fachsimpeln und auch Vorträge zu geben. Fast jeden Monat veranstalten wir Themenabende, und zwei mal im Jahr den LPD-BS.Immer sind Besucher herzlich willkommen und wir freuen uns über jeden der mitmacht. Wenn Ihr aus der Region kommt, schaut doch mal vorbei!</text:p>
      <text:list text:style-name="List_20_1" text:continue-numbering="false">
        <text:list-item>
          <text:p text:style-name="LastListParagraph_List_20_1_Content_First"> Referenten: Olaf, Hotte, Peter, Malte, Christian, …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ecy-rku" text:style-name="Internet_20_link" text:visited-style-name="Visited_20_Internet_20_Link">https://bbb.ch-open.ch/b/fra-ecy-rku</text:a></text:p>
            </text:list-item>
            <text:list-item>
              <text:p text:style-name="List_20_1_Content"> Online am/um: 2021-05-15 <text:span text:style-name="Strong_20_Emphasis">14:00</text:span>-18:00</text:p>
            </text:list-item>
            <text:list-item>
              <text:p text:style-name="List_20_1_Content"> Zum Programm: <text:a xlink:type="simple" xlink:href="https://l-p-d.org/fahrplan#c1a3" text:style-name="Internet_20_link" text:visited-style-name="Visited_20_Internet_20_Link">https://l-p-d.org/fahrplan#c1a3</text:a> </text:p>
            </text:list-item>
          </text:list>
        </text:list-item>
        <text:list-item>
          <text:p text:style-name="List_20_1_Content"> Links:</text:p>
          <text:list text:style-name="List_20_1">
            <text:list-item>
              <text:p text:style-name="List_20_1_Content"> Home: <text:a xlink:type="simple" xlink:href="http://bs-lug.de" text:style-name="Internet_20_link" text:visited-style-name="Visited_20_Internet_20_Link">http://bs-lug.de</text:a></text:p>
            </text:list-item>
            <text:list-item>
              <text:p text:style-name="List_20_1_Content"> Termine: <text:a xlink:type="simple" xlink:href="http://bs-lug.de/termine" text:style-name="Internet_20_link" text:visited-style-name="Visited_20_Internet_20_Link">http://bs-lug.de/termine</text:a></text:p>
            </text:list-item>
          </text:list>
        </text:list-item>
        <text:list-item>
          <text:p text:style-name="List_20_1_Content"> Weitere Themen:</text:p>
          <text:list text:style-name="List_20_1">
            <text:list-item>
              <text:p text:style-name="List_20_1_Content"> Libreoffice</text:p>
            </text:list-item>
            <text:list-item>
              <text:p text:style-name="List_20_1_Content"> Installation</text:p>
            </text:list-item>
            <text:list-item>
              <text:p text:style-name="List_20_1_Content_Last"> Linux einrichten</text:p>
            </text:list-item>
          </text:list>
        </text:list-item>
      </text:list>
      <text:p text:style-name="Text_20_body"><text:span text:style-name="">(<text:span text:style-name="">Zusage: Y</text:span>, <text:a xlink:type="simple" xlink:href="https://l-p-d.org/fahrplan#c1a3" text:style-name="Internet_20_link" text:visited-style-name="Visited_20_Internet_20_Link">shortlink</text:a>)</text:span></text:p>
      <text:p text:style-name="Text_20_body">Programm - Themen</text:p>
      <text:list text:style-name="List_20_1" text:continue-numbering="false">
        <text:list-item>
          <text:p text:style-name="List_20_1_Content_First"> Linux Einführung</text:p>
        </text:list-item>
        <text:list-item>
          <text:p text:style-name="List_20_1_Content"> Linux-basierte SPS-en</text:p>
        </text:list-item>
        <text:list-item>
          <text:p text:style-name="List_20_1_Content"> Deine Daten gehören Dir!</text:p>
        </text:list-item>
        <text:list-item>
          <text:p text:style-name="List_20_1_Content"> Moderne Kryptografie in drahtlosen Netzen</text:p>
        </text:list-item>
        <text:list-item>
          <text:p text:style-name="List_20_1_Content_Last"> Kryptografie mit elliptischen Kurven</text:p>
        </text:list-item>
      </text:list>
      <text:list text:style-name="List_20_1" text:continue-numbering="false">
        <text:list-item>
          <text:p text:style-name="LastListParagraph_List_20_1_Content_First"> Referenten: diverse. / Deutsch</text:p>
        </text:list-item>
      </text:list>
      <text:list text:style-name="List_20_1" text:continue-numbering="false">
        <text:list-item>
          <text:p text:style-name="List_20_1_Content_First"> Talk:</text:p>
          <text:list text:style-name="List_20_1">
            <text:list-item>
              <text:p text:style-name="List_20_1_Content"> Externes Programm: <text:a xlink:type="simple" xlink:href="https://erlug.de/linuxtag/linuxtag-2021-programm/" text:style-name="Internet_20_link" text:visited-style-name="Visited_20_Internet_20_Link">https://erlug.de/linuxtag/linuxtag-2021-programm/</text:a></text:p>
            </text:list-item>
            <text:list-item>
              <text:p text:style-name="List_20_1_Content"> Online am/um: 2021-05-14 <text:span text:style-name="Strong_20_Emphasis">09:00</text:span>-18:00</text:p>
            </text:list-item>
            <text:list-item>
              <text:p text:style-name="List_20_1_Content_Last"> Zum Programm: <text:a xlink:type="simple" xlink:href="https://l-p-d.org/fahrplan#acd3" text:style-name="Internet_20_link" text:visited-style-name="Visited_20_Internet_20_Link">https://l-p-d.org/fahrplan#acd3</text:a> </text:p>
            </text:list-item>
          </text:list>
        </text:list-item>
      </text:list>
      <text:p text:style-name="Text_20_body"><text:span text:style-name="">(<text:span text:style-name="">Zusage: Y</text:span>, <text:a xlink:type="simple" xlink:href="https://l-p-d.org/fahrplan#acd3" text:style-name="Internet_20_link" text:visited-style-name="Visited_20_Internet_20_Link">shortlink</text:a>)</text:span></text:p>
      <text:p text:style-name="Text_20_body">Die Hochschule Esslingen bietet beim LPD Vorträge von/für Linux Interessierte — von Einsteiger bis Enthusiasten an — mit Beiträgen von Professoren, und von Mitarbeitern von SuSE und RedHat an.
Abweichend vom regulären LPD-Termin findet die Veranstaltung per VideoConference bereits am 14.5.2021 ab 14 Uhr statt.
</text:p>
      <text:list text:style-name="List_20_1" text:continue-numbering="false">
        <text:list-item>
          <text:p text:style-name="LastListParagraph_List_20_1_Content_First">Referenten: Andreas Rössler, Michael Vetter, Adrian Reber, Rainer Keller / Deutsch</text:p>
        </text:list-item>
      </text:list>
      <text:list text:style-name="List_20_1" text:continue-numbering="false">
        <text:list-item>
          <text:p text:style-name="List_20_1_Content_First"> Talk:</text:p>
          <text:list text:style-name="List_20_1">
            <text:list-item>
              <text:p text:style-name="List_20_1_Content"> Talk mit Webex: <text:a xlink:type="simple" xlink:href="https://hs-esslingen.webex.com/hs-esslingen/j.php?MTID=m3513cfeacf309837069fc7b7b2aaf6fc" text:style-name="Internet_20_link" text:visited-style-name="Visited_20_Internet_20_Link">https://hs-esslingen.webex.com/hs-esslingen/j.php?MTID=m3513cfeacf309837069fc7b7b2aaf6fc</text:a></text:p>
            </text:list-item>
            <text:list-item>
              <text:p text:style-name="List_20_1_Content"> Programm: <text:a xlink:type="simple" xlink:href="https://www.hs-esslingen.de/informatik-und-informationstechnik/fakultaet/aktuelles/news/artikel-ansicht/news/linux-presentation-day-der-hochschule-esslingen/" text:style-name="Internet_20_link" text:visited-style-name="Visited_20_Internet_20_Link">https://www.hs-esslingen.de/informatik-und-informationstechnik/fakultaet/aktuelles/news/artikel-ansicht/news/linux-presentation-day-der-hochschule-esslingen/</text:a></text:p>
            </text:list-item>
            <text:list-item>
              <text:p text:style-name="List_20_1_Content"> Online am/um: 2021-05-14 <text:span text:style-name="Strong_20_Emphasis">14:00</text:span>-18:00</text:p>
            </text:list-item>
            <text:list-item>
              <text:p text:style-name="List_20_1_Content_Last"> Zum Programm: <text:a xlink:type="simple" xlink:href="https://l-p-d.org/fahrplan#35ec" text:style-name="Internet_20_link" text:visited-style-name="Visited_20_Internet_20_Link">https://l-p-d.org/fahrplan#35ec</text:a> </text:p>
            </text:list-item>
          </text:list>
        </text:list-item>
      </text:list>
      <text:p text:style-name="Text_20_body"><text:span text:style-name="">(<text:span text:style-name="">Zusage: Y</text:span>, <text:a xlink:type="simple" xlink:href="https://l-p-d.org/fahrplan#35ec" text:style-name="Internet_20_link" text:visited-style-name="Visited_20_Internet_20_Link">shortlink</text:a>)</text:span></text:p>
      <text:p text:style-name="Text_20_body">Es ist jetzt 30 Jahre her, seit Linus Torvalds den Kernel 0.10 auf dem Usenet veröffentlichte. Es ist an der Zeit, die Geschichte des heute populären Betriebssystems zu beleuchten und einen Ausblick zu wagen.Der Vortrag zeigt verschiedene Meilensteine in der Geschichte des Betriebssystems auf und illustriert diese Entwicklung durch Ereignisse aus Politik und Technik der letzen 30 Jahre.</text:p>
      <text:p text:style-name="Text_20_body">Im Laufe der Zeit hat sich auch das Profil der Linuxnutzer und -nutzerinnen stark verändert. Sie werden mehr und mehr zu Benützern, die Linux gebrauchen, ohne den technischen Aufbau und die Ideologie nachvollziehen zu können bzw. zu wollen. Linux hat also mit einer neuen, größeren Öffentlichkeit zu tun. In einem kurzen Ausblick in die Zukunft sollen einige Gedankenanstöße gegeben werden, wie mit diesem “Coming Out” umgegangen werden kann.</text:p>
      <text:list text:style-name="List_20_1" text:continue-numbering="false">
        <text:list-item>
          <text:p text:style-name="LastListParagraph_List_20_1_Content_First"> Referenten: Benedikt Trefzer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33w-rk7" text:style-name="Internet_20_link" text:visited-style-name="Visited_20_Internet_20_Link">https://bbb.ch-open.ch/b/fra-33w-rk7</text:a></text:p>
            </text:list-item>
            <text:list-item>
              <text:p text:style-name="List_20_1_Content"> Online am/um: 2021-05-15 <text:span text:style-name="Strong_20_Emphasis">12:00</text:span>-14:00</text:p>
            </text:list-item>
            <text:list-item>
              <text:p text:style-name="List_20_1_Content"> Zum Programm: <text:a xlink:type="simple" xlink:href="https://l-p-d.org/fahrplan#d227" text:style-name="Internet_20_link" text:visited-style-name="Visited_20_Internet_20_Link">https://l-p-d.org/fahrplan#d227</text:a> </text:p>
            </text:list-item>
          </text:list>
        </text:list-item>
        <text:list-item>
          <text:p text:style-name="List_20_1_Content"> Video:</text:p>
          <text:list text:style-name="List_20_1">
            <text:list-item>
              <text:p text:style-name="List_20_1_Content"> <text:a xlink:type="simple" xlink:href="https://media.ccc.de/v/lpd2021-1-video_and_qna_-_kanal_linux_user_group_bern_-_happy_birthday_linux" text:style-name="Internet_20_link" text:visited-style-name="Visited_20_Internet_20_Link">https://media.ccc.de/v/lpd2021-1-video_and_qna_-_kanal_linux_user_group_bern_-_happy_birthday_linux</text:a> (30min)</text:p>
            </text:list-item>
          </text:list>
        </text:list-item>
        <text:list-item>
          <text:p text:style-name="List_20_1_Content"> Links:</text:p>
          <text:list text:style-name="List_20_1">
            <text:list-item>
              <text:p text:style-name="List_20_1_Content_Last"> Homepage: <text:a xlink:type="simple" xlink:href="https://lugbe.ch" text:style-name="Internet_20_link" text:visited-style-name="Visited_20_Internet_20_Link">https://lugbe.ch</text:a></text:p>
            </text:list-item>
          </text:list>
        </text:list-item>
      </text:list>
      <text:p text:style-name="Text_20_body"><text:span text:style-name="">(<text:span text:style-name="">Zusage: Y</text:span>, <text:span text:style-name="">Video fehlt noch</text:span>, <text:a xlink:type="simple" xlink:href="https://l-p-d.org/fahrplan#d227" text:style-name="Internet_20_link" text:visited-style-name="Visited_20_Internet_20_Link">shortlink</text:a>)</text:span></text:p>
      <text:list text:style-name="List_20_1" text:continue-numbering="false">
        <text:list-item>
          <text:p text:style-name="List_20_1_Content_First"> Linux was?</text:p>
        </text:list-item>
        <text:list-item>
          <text:p text:style-name="List_20_1_Content"> Wäre das etwas für mich, dieses Linux?</text:p>
        </text:list-item>
        <text:list-item>
          <text:p text:style-name="List_20_1_Content"> Welches Linux soll ich wählen?</text:p>
        </text:list-item>
        <text:list-item>
          <text:p text:style-name="List_20_1_Content"> Läuft Linux überhaupt auf meinem Computer?</text:p>
        </text:list-item>
        <text:list-item>
          <text:p text:style-name="List_20_1_Content_Last"> Und dann, wie weiter?</text:p>
        </text:list-item>
      </text:list>
      <text:p text:style-name="Text_20_body">Vor und während dem Umstieg auf Linux tauchen viele Fragen auf. Einige davon kann man selber recherchieren, für andere ist man auf die Hilfe von erfahreneren Anwender/innen angewiesen.</text:p>
      <text:p text:style-name="Text_20_body">Im Linux Install Café können Sie Ihre Fragen in ungezwungener Atmosphäre stellen. Im interaktiven Online-Chat versuchen wir diese dann live zu beantworten - wo möglich mit Live-Vorführung via Videokonferenz.</text:p>
      <text:p text:style-name="Text_20_body">Nur den Kaffee müssen Sie diesmal selber mitbringen. <draw:frame draw:style-name="media" draw:name="0" text:anchor-type="as-char" draw:z-index="0" svg:width="0.52916666666667cm" svg:height="0.52916666666667cm"><draw:image xlink:href="Pictures/f3dc73a9533651acb585aa1c78153819.png" xlink:type="simple" xlink:show="embed" xlink:actuate="onLoad"/></draw:frame></text:p>
      <text:list text:style-name="List_20_1" text:continue-numbering="false">
        <text:list-item>
          <text:p text:style-name="LastListParagraph_List_20_1_Content_First"> Referenten: Markus, Sandro, Attila / Deutsch, English, Italiano, Français, Magyar</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33w-rk7" text:style-name="Internet_20_link" text:visited-style-name="Visited_20_Internet_20_Link">https://bbb.ch-open.ch/b/fra-33w-rk7</text:a></text:p>
            </text:list-item>
            <text:list-item>
              <text:p text:style-name="List_20_1_Content"> Online am/um: 2021-05-15 <text:span text:style-name="Strong_20_Emphasis">12:00</text:span>-14:00</text:p>
            </text:list-item>
            <text:list-item>
              <text:p text:style-name="List_20_1_Content"> Zum Programm: <text:a xlink:type="simple" xlink:href="https://l-p-d.org/fahrplan#6915" text:style-name="Internet_20_link" text:visited-style-name="Visited_20_Internet_20_Link">https://l-p-d.org/fahrplan#6915</text:a> </text:p>
            </text:list-item>
          </text:list>
        </text:list-item>
        <text:list-item>
          <text:p text:style-name="List_20_1_Content"> Links:</text:p>
          <text:list text:style-name="List_20_1">
            <text:list-item>
              <text:p text:style-name="List_20_1_Content_Last"> Homepage: <text:a xlink:type="simple" xlink:href="https://lugbe.ch" text:style-name="Internet_20_link" text:visited-style-name="Visited_20_Internet_20_Link">https://lugbe.ch</text:a></text:p>
            </text:list-item>
          </text:list>
        </text:list-item>
      </text:list>
      <text:p text:style-name="Text_20_body"><text:span text:style-name="">(<text:span text:style-name="">Zusage: Y</text:span>, <text:a xlink:type="simple" xlink:href="https://l-p-d.org/fahrplan#6915" text:style-name="Internet_20_link" text:visited-style-name="Visited_20_Internet_20_Link">shortlink</text:a>)</text:span></text:p>
      <text:p text:style-name="Text_20_body">Diskussionen zu unseren Themen und mit uns.
</text:p>
      <text:list text:style-name="List_20_1" text:continue-numbering="false">
        <text:list-item>
          <text:p text:style-name="LastListParagraph_List_20_1_Content_First">Referenten: Markus und andere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33w-rk7" text:style-name="Internet_20_link" text:visited-style-name="Visited_20_Internet_20_Link">https://bbb.ch-open.ch/b/fra-33w-rk7</text:a></text:p>
            </text:list-item>
            <text:list-item>
              <text:p text:style-name="List_20_1_Content"> Online am/um: 2021-05-15 <text:span text:style-name="Strong_20_Emphasis">12:00</text:span>-14:00</text:p>
            </text:list-item>
            <text:list-item>
              <text:p text:style-name="List_20_1_Content"> Zum Programm: <text:a xlink:type="simple" xlink:href="https://l-p-d.org/fahrplan#ec38" text:style-name="Internet_20_link" text:visited-style-name="Visited_20_Internet_20_Link">https://l-p-d.org/fahrplan#ec38</text:a> </text:p>
            </text:list-item>
          </text:list>
        </text:list-item>
        <text:list-item>
          <text:p text:style-name="List_20_1_Content"> Links:</text:p>
          <text:list text:style-name="List_20_1">
            <text:list-item>
              <text:p text:style-name="List_20_1_Content"> Homepage: <text:a xlink:type="simple" xlink:href="https://lugbe.ch" text:style-name="Internet_20_link" text:visited-style-name="Visited_20_Internet_20_Link">https://lugbe.ch</text:a></text:p>
            </text:list-item>
          </text:list>
        </text:list-item>
        <text:list-item>
          <text:p text:style-name="List_20_1_Content"> Weitere Themen:</text:p>
          <text:list text:style-name="List_20_1">
            <text:list-item>
              <text:p text:style-name="List_20_1_Content"> Fragen zum Vortrag: “Happy birthday, Linux!”</text:p>
            </text:list-item>
            <text:list-item>
              <text:p text:style-name="List_20_1_Content"> Happy birthday, LugBE - 20 Jahre Linux User Group Bern</text:p>
            </text:list-item>
            <text:list-item>
              <text:p text:style-name="List_20_1_Content_Last"> Fragen und Antworten zum Linux-Einstieg</text:p>
            </text:list-item>
          </text:list>
        </text:list-item>
      </text:list>
      <text:p text:style-name="Text_20_body"><text:span text:style-name="">(<text:span text:style-name="">Zusage: Y</text:span>, <text:a xlink:type="simple" xlink:href="https://l-p-d.org/fahrplan#ec38" text:style-name="Internet_20_link" text:visited-style-name="Visited_20_Internet_20_Link">shortlink</text:a>)</text:span></text:p>
      <text:p text:style-name="Text_20_body">Ulf für den LPD im Gespräch. Mit freundlicher Unterstützung von LinuxGuides.de.
</text:p>
      <text:list text:style-name="List_20_1" text:continue-numbering="false">
        <text:list-item>
          <text:p text:style-name="LastListParagraph_List_20_1_Content_First">Referenten: Ulf und LinuxGuides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ftr-h9r" text:style-name="Internet_20_link" text:visited-style-name="Visited_20_Internet_20_Link">https://bbb.ch-open.ch/b/fra-ftr-h9r</text:a> 2021-05-15 <text:span text:style-name="Strong_20_Emphasis">12:00</text:span>-18:00</text:p>
            </text:list-item>
            <text:list-item>
              <text:p text:style-name="List_20_1_Content"> Zum Programm: <text:a xlink:type="simple" xlink:href="https://l-p-d.org/fahrplan#1991" text:style-name="Internet_20_link" text:visited-style-name="Visited_20_Internet_20_Link">https://l-p-d.org/fahrplan#1991</text:a> </text:p>
            </text:list-item>
          </text:list>
        </text:list-item>
        <text:list-item>
          <text:p text:style-name="List_20_1_Content"> Video:</text:p>
          <text:list text:style-name="List_20_1">
            <text:list-item>
              <text:p text:style-name="List_20_1_Content"> <text:a xlink:type="simple" xlink:href="https://media.ccc.de/v/lpd2021-1-talk_-_kanal_linux-presentation-day_-_-ber_den_lpd-_vorab_auf_linuxguides_-_2" text:style-name="Internet_20_link" text:visited-style-name="Visited_20_Internet_20_Link">https://media.ccc.de/v/lpd2021-1-talk_-_kanal_linux-presentation-day_-_-ber_den_lpd-_vorab_auf_linuxguides_-_2</text:a> (16min)</text:p>
            </text:list-item>
          </text:list>
        </text:list-item>
        <text:list-item>
          <text:p text:style-name="List_20_1_Content"> Weitere Themen:</text:p>
          <text:list text:style-name="List_20_1">
            <text:list-item>
              <text:p text:style-name="List_20_1_Content_Last"> Video Aufzeichnung: <text:a xlink:type="simple" xlink:href="https://l-p-d.org/_lpdo-videos-4wr3tg3/lpd.20210504.Ulf_Bartholomaeus_des_LPD_vorab_im_Gespraech_-_Zu_Gast_bei_linuxguides_am_4.5.2021_ausschitt-2flPfrQzGJM.mp4" text:style-name="Internet_20_link" text:visited-style-name="Visited_20_Internet_20_Link">Über uns</text:a></text:p>
            </text:list-item>
          </text:list>
        </text:list-item>
      </text:list>
      <text:p text:style-name="Text_20_body"><text:span text:style-name="">(<text:span text:style-name="">Zusage: Y</text:span>, <text:a xlink:type="simple" xlink:href="https://l-p-d.org/fahrplan#1991" text:style-name="Internet_20_link" text:visited-style-name="Visited_20_Internet_20_Link">shortlink</text:a>)</text:span></text:p>
      <text:p text:style-name="Text_20_body">Ulf für den LPD im Gespräch. Mit freundlicher Unterstützung von LinuxGuides.de.
</text:p>
      <text:list text:style-name="List_20_1" text:continue-numbering="false">
        <text:list-item>
          <text:p text:style-name="LastListParagraph_List_20_1_Content_First">Referenten: Ulf und LinuxGuides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ftr-h9r" text:style-name="Internet_20_link" text:visited-style-name="Visited_20_Internet_20_Link">https://bbb.ch-open.ch/b/fra-ftr-h9r</text:a> 2021-05-15 <text:span text:style-name="Strong_20_Emphasis">12:00</text:span>-18:00</text:p>
            </text:list-item>
            <text:list-item>
              <text:p text:style-name="List_20_1_Content"> Zum Programm: <text:a xlink:type="simple" xlink:href="https://l-p-d.org/fahrplan#8e8e" text:style-name="Internet_20_link" text:visited-style-name="Visited_20_Internet_20_Link">https://l-p-d.org/fahrplan#8e8e</text:a> </text:p>
            </text:list-item>
          </text:list>
        </text:list-item>
        <text:list-item>
          <text:p text:style-name="List_20_1_Content"> Video:</text:p>
          <text:list text:style-name="List_20_1">
            <text:list-item>
              <text:p text:style-name="List_20_1_Content"> <text:a xlink:type="simple" xlink:href="https://media.ccc.de/v/lpd2021-1-talk_-_kanal_linux-presentation-day_-_-ber_den_lpd-_vorab_auf_linuxguides_-_1" text:style-name="Internet_20_link" text:visited-style-name="Visited_20_Internet_20_Link">https://media.ccc.de/v/lpd2021-1-talk_-_kanal_linux-presentation-day_-_-ber_den_lpd-_vorab_auf_linuxguides_-_1</text:a> (25min)</text:p>
            </text:list-item>
          </text:list>
        </text:list-item>
        <text:list-item>
          <text:p text:style-name="List_20_1_Content"> Weitere Themen:</text:p>
          <text:list text:style-name="List_20_1">
            <text:list-item>
              <text:p text:style-name="List_20_1_Content_Last"> Video Aufzeichnung: <text:a xlink:type="simple" xlink:href="https://l-p-d.org/_lpdo-videos-4wr3tg3/lpd.20210414.Ulf_Bartholomaeus_des_LPD_vorab_im_Gespraech_-_Live_ab_19_15_Uhr-Tq2MJJnrzDY.mp4" text:style-name="Internet_20_link" text:visited-style-name="Visited_20_Internet_20_Link">Über uns</text:a></text:p>
            </text:list-item>
          </text:list>
        </text:list-item>
      </text:list>
      <text:p text:style-name="Text_20_body"><text:span text:style-name="">(<text:span text:style-name="">Zusage: Y</text:span>, <text:a xlink:type="simple" xlink:href="https://l-p-d.org/fahrplan#8e8e" text:style-name="Internet_20_link" text:visited-style-name="Visited_20_Internet_20_Link">shortlink</text:a>)</text:span></text:p>
      <text:p text:style-name="Text_20_body">Die LUG Ulm stellt sich vor - wir haben eine Überlappung mit dem Chaos Computer Club, der Maker-Szene (3D-Druck), und den Geocachern in der Region.(Unser Raum wird von 14-16 Uhr besetzt sein. Danach findet ihr Stefan im Raum der LUG Stuttgart)</text:p>
      <text:list text:style-name="List_20_1" text:continue-numbering="false">
        <text:list-item>
          <text:p text:style-name="LastListParagraph_List_20_1_Content_First"> Referenten: Stefan Baur, Martin Wagner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ac4-2kp" text:style-name="Internet_20_link" text:visited-style-name="Visited_20_Internet_20_Link">https://bbb.ch-open.ch/b/fra-ac4-2kp</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dfc7" text:style-name="Internet_20_link" text:visited-style-name="Visited_20_Internet_20_Link">https://l-p-d.org/fahrplan#dfc7</text:a> </text:p>
            </text:list-item>
          </text:list>
        </text:list-item>
        <text:list-item>
          <text:p text:style-name="List_20_1_Content"> Links:</text:p>
          <text:list text:style-name="List_20_1">
            <text:list-item>
              <text:p text:style-name="List_20_1_Content"> Homepage: <text:a xlink:type="simple" xlink:href="http://www.lugulm.de" text:style-name="Internet_20_link" text:visited-style-name="Visited_20_Internet_20_Link">http://www.lugulm.de</text:a></text:p>
            </text:list-item>
          </text:list>
        </text:list-item>
        <text:list-item>
          <text:p text:style-name="List_20_1_Content"> Weitere Themen:</text:p>
          <text:list text:style-name="List_20_1">
            <text:list-item>
              <text:p text:style-name="List_20_1_Content"> Linux (hauptsächlich Debian und Devuan, aber auch TinyCore)</text:p>
            </text:list-item>
            <text:list-item>
              <text:p text:style-name="List_20_1_Content"> Geocaching</text:p>
            </text:list-item>
            <text:list-item>
              <text:p text:style-name="List_20_1_Content"> CCC</text:p>
            </text:list-item>
            <text:list-item>
              <text:p text:style-name="List_20_1_Content_Last"> 3D-Druck</text:p>
            </text:list-item>
          </text:list>
        </text:list-item>
      </text:list>
      <text:p text:style-name="Text_20_body"><text:span text:style-name="">(<text:span text:style-name="">Zusage: Y</text:span>, <text:a xlink:type="simple" xlink:href="https://l-p-d.org/fahrplan#dfc7" text:style-name="Internet_20_link" text:visited-style-name="Visited_20_Internet_20_Link">shortlink</text:a>)</text:span></text:p>
      <text:p text:style-name="Text_20_body">Vorstellung der LUG Wilhelmshaven und Umland als Presentation und Q+A
</text:p>
      <text:list text:style-name="List_20_1" text:continue-numbering="false">
        <text:list-item>
          <text:p text:style-name="LastListParagraph_List_20_1_Content_First">Referenten: Markus u.a.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zkp-p67" text:style-name="Internet_20_link" text:visited-style-name="Visited_20_Internet_20_Link">https://bbb.ch-open.ch/b/fra-zkp-p67</text:a></text:p>
            </text:list-item>
            <text:list-item>
              <text:p text:style-name="List_20_1_Content"> Online am/um: 2021-05-15 <text:span text:style-name="Strong_20_Emphasis">16:00</text:span>-18:00</text:p>
            </text:list-item>
            <text:list-item>
              <text:p text:style-name="List_20_1_Content"> Zum Programm: <text:a xlink:type="simple" xlink:href="https://l-p-d.org/fahrplan#915f" text:style-name="Internet_20_link" text:visited-style-name="Visited_20_Internet_20_Link">https://l-p-d.org/fahrplan#915f</text:a> </text:p>
            </text:list-item>
          </text:list>
        </text:list-item>
        <text:list-item>
          <text:p text:style-name="List_20_1_Content"> Links:</text:p>
          <text:list text:style-name="List_20_1">
            <text:list-item>
              <text:p text:style-name="List_20_1_Content_Last"> Homepage: <text:a xlink:type="simple" xlink:href="https://linux-whv.de" text:style-name="Internet_20_link" text:visited-style-name="Visited_20_Internet_20_Link">https://linux-whv.de</text:a></text:p>
            </text:list-item>
          </text:list>
        </text:list-item>
      </text:list>
      <text:p text:style-name="Text_20_body"><text:span text:style-name="">(<text:span text:style-name="">Zusage: Y</text:span>, <text:a xlink:type="simple" xlink:href="https://l-p-d.org/fahrplan#915f" text:style-name="Internet_20_link" text:visited-style-name="Visited_20_Internet_20_Link">shortlink</text:a>)</text:span></text:p>
      <text:p text:style-name="Text_20_body">In diesem Video zeigt Oliver, gemeinsam mit Jüntha, wie ein Umstieg von Windows zu Linux am einfachsten durchzuführen ist. Das ganze geschieht mit der ein oder anderen Hürde.Es wird gezeigt, wie ein bootbarer USB-Stick erstellt wird, wie vom USB-Stick gebootet wird, wie Linux Mint installiert wird, wie Daten von Windows zu Linux übernommen werden können und welche Programme im Groben vorhanden sind.</text:p>
      <text:list text:style-name="List_20_1" text:continue-numbering="false">
        <text:list-item>
          <text:p text:style-name="LastListParagraph_List_20_1_Content_First"> Referenten: Oliver Alff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r9v-4gm" text:style-name="Internet_20_link" text:visited-style-name="Visited_20_Internet_20_Link">https://bbb.ch-open.ch/b/fra-r9v-4gm</text:a></text:p>
            </text:list-item>
            <text:list-item>
              <text:p text:style-name="List_20_1_Content"> Online am/um: 2021-05-15 <text:span text:style-name="Strong_20_Emphasis">12:00</text:span>-14:00</text:p>
            </text:list-item>
            <text:list-item>
              <text:p text:style-name="List_20_1_Content"> Zum Programm: <text:a xlink:type="simple" xlink:href="https://l-p-d.org/fahrplan#e4ca" text:style-name="Internet_20_link" text:visited-style-name="Visited_20_Internet_20_Link">https://l-p-d.org/fahrplan#e4ca</text:a> </text:p>
            </text:list-item>
          </text:list>
        </text:list-item>
        <text:list-item>
          <text:p text:style-name="List_20_1_Content"> Video:</text:p>
          <text:list text:style-name="List_20_1">
            <text:list-item>
              <text:p text:style-name="List_20_1_Content_Last"> <text:a xlink:type="simple" xlink:href="https://media.ccc.de/v/lpd2021-1-video_and_qna_-_kanal_lug-bitburg-pr-m-schneifeltux_-_installation_linux_mint-_der_einfache_umstieg" text:style-name="Internet_20_link" text:visited-style-name="Visited_20_Internet_20_Link">https://media.ccc.de/v/lpd2021-1-video_and_qna_-_kanal_lug-bitburg-pr-m-schneifeltux_-_installation_linux_mint-_der_einfache_umstieg</text:a> (30min)</text:p>
            </text:list-item>
          </text:list>
        </text:list-item>
      </text:list>
      <text:p text:style-name="Text_20_body"><text:span text:style-name="">(<text:span text:style-name="">Zusage: Y</text:span>, <text:span text:style-name="">Video fehlt noch</text:span>, <text:a xlink:type="simple" xlink:href="https://l-p-d.org/fahrplan#e4ca" text:style-name="Internet_20_link" text:visited-style-name="Visited_20_Internet_20_Link">shortlink</text:a>)</text:span></text:p>
      <text:p text:style-name="Text_20_body">BBB-Gruppenraum der Schneifeltuxe zum Austauschen und Kennenlernen
</text:p>
      <text:list text:style-name="List_20_1" text:continue-numbering="false">
        <text:list-item>
          <text:p text:style-name="LastListParagraph_List_20_1_Content_First">Referenten: Harald Kayser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r9v-4gm" text:style-name="Internet_20_link" text:visited-style-name="Visited_20_Internet_20_Link">https://bbb.ch-open.ch/b/fra-r9v-4gm</text:a></text:p>
            </text:list-item>
            <text:list-item>
              <text:p text:style-name="List_20_1_Content"> Online am/um: 2021-05-15 <text:span text:style-name="Strong_20_Emphasis">12:00</text:span>-14:00</text:p>
            </text:list-item>
            <text:list-item>
              <text:p text:style-name="List_20_1_Content_Last"> Zum Programm: <text:a xlink:type="simple" xlink:href="https://l-p-d.org/fahrplan#fe8d" text:style-name="Internet_20_link" text:visited-style-name="Visited_20_Internet_20_Link">https://l-p-d.org/fahrplan#fe8d</text:a> </text:p>
            </text:list-item>
          </text:list>
        </text:list-item>
      </text:list>
      <text:p text:style-name="Text_20_body"><text:span text:style-name="">(<text:span text:style-name="">Zusage: Y</text:span>, <text:a xlink:type="simple" xlink:href="https://l-p-d.org/fahrplan#fe8d" text:style-name="Internet_20_link" text:visited-style-name="Visited_20_Internet_20_Link">shortlink</text:a>)</text:span></text:p>
      <text:p text:style-name="Text_20_body">Warum freie Software und Linux verwenden? Ein kleiner Exkurs auf den Einfluss freier Soft- und Hardware auf unsere Gesellschaft und die daraus resultierenden Folgen im Allgemeinen und was das für jeden Einzelnen von uns im Speziellen bedeuten kann.
</text:p>
      <text:list text:style-name="List_20_1" text:continue-numbering="false">
        <text:list-item>
          <text:p text:style-name="LastListParagraph_List_20_1_Content_First">Referenten: Jürgen Körner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g69-avg" text:style-name="Internet_20_link" text:visited-style-name="Visited_20_Internet_20_Link">https://bbb.ch-open.ch/b/fra-g69-avg</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11b7" text:style-name="Internet_20_link" text:visited-style-name="Visited_20_Internet_20_Link">https://l-p-d.org/fahrplan#11b7</text:a> </text:p>
            </text:list-item>
          </text:list>
        </text:list-item>
        <text:list-item>
          <text:p text:style-name="List_20_1_Content"> Video:</text:p>
          <text:list text:style-name="List_20_1">
            <text:list-item>
              <text:p text:style-name="List_20_1_Content_Last"> <text:a xlink:type="simple" xlink:href="https://media.ccc.de/v/lpd2021-1-video_and_qna_-_kanal_lug-n-rnberg_-_warum_freie_software_und_linux_verwenden" text:style-name="Internet_20_link" text:visited-style-name="Visited_20_Internet_20_Link">https://media.ccc.de/v/lpd2021-1-video_and_qna_-_kanal_lug-n-rnberg_-_warum_freie_software_und_linux_verwenden</text:a> (30min)</text:p>
            </text:list-item>
          </text:list>
        </text:list-item>
      </text:list>
      <text:p text:style-name="Text_20_body"><text:span text:style-name="">(<text:span text:style-name="">Zusage: Y</text:span>, <text:span text:style-name="">Video fehlt noch</text:span>, <text:a xlink:type="simple" xlink:href="https://l-p-d.org/fahrplan#11b7" text:style-name="Internet_20_link" text:visited-style-name="Visited_20_Internet_20_Link">shortlink</text:a>)</text:span></text:p>
      <text:p text:style-name="Text_20_body">Für den Einsteiger ist der erste Kontakt mit einem Linuxdateisystem verwirrend. Da er in dem Explorer seine bekannte Struktur nicht findet und auf Unbekanntes trifft: Wo ist das Laufwerk C:? Was ist das /home oder gar diese für ihn komischen Bezeichnungen /dev /root /bin /usr /var /opt /etc …. ? Wo ist die Registry und vieles mehr sorgen für viele Fragezeichen. Auch auf die Besonderheiten der Dateizugriffsrechte wird auf Einsteigerniveau eingegangen. Dieser Vortrag soll für diesen Nutzerkreis mehr Klarheit schaffen.
</text:p>
      <text:list text:style-name="List_20_1" text:continue-numbering="false">
        <text:list-item>
          <text:p text:style-name="LastListParagraph_List_20_1_Content_First">Referenten: Jürgen Körner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g69-avg" text:style-name="Internet_20_link" text:visited-style-name="Visited_20_Internet_20_Link">https://bbb.ch-open.ch/b/fra-g69-avg</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6517" text:style-name="Internet_20_link" text:visited-style-name="Visited_20_Internet_20_Link">https://l-p-d.org/fahrplan#6517</text:a> </text:p>
            </text:list-item>
          </text:list>
        </text:list-item>
        <text:list-item>
          <text:p text:style-name="List_20_1_Content"> Video:</text:p>
          <text:list text:style-name="List_20_1">
            <text:list-item>
              <text:p text:style-name="List_20_1_Content_Last"> <text:a xlink:type="simple" xlink:href="https://media.ccc.de/v/lpd2021-1-video_and_qna_-_kanal_lug-n-rnberg_-_linux_dateisystem_f-r_einsteiger" text:style-name="Internet_20_link" text:visited-style-name="Visited_20_Internet_20_Link">https://media.ccc.de/v/lpd2021-1-video_and_qna_-_kanal_lug-n-rnberg_-_linux_dateisystem_f-r_einsteiger</text:a> (20min)</text:p>
            </text:list-item>
          </text:list>
        </text:list-item>
      </text:list>
      <text:p text:style-name="Text_20_body"><text:span text:style-name="">(<text:span text:style-name="">Zusage: Y</text:span>, <text:span text:style-name="">Video fehlt noch</text:span>, <text:a xlink:type="simple" xlink:href="https://l-p-d.org/fahrplan#6517" text:style-name="Internet_20_link" text:visited-style-name="Visited_20_Internet_20_Link">shortlink</text:a>)</text:span></text:p>
      <text:p text:style-name="Text_20_body">Welches “Linux“ ist für mich das richtige?
Damit diese und andere Fragen besser beantwortet werden können zeige ich einen Vortrag über die Software Ventoy. Gezeigt werden soll, wie man die Software auf einem USB-Stick einrichtet und diese dann genutzt werden kann.
</text:p>
      <text:list text:style-name="List_20_1" text:continue-numbering="false">
        <text:list-item>
          <text:p text:style-name="LastListParagraph_List_20_1_Content_First">Referenten: Enrico Usbeck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g69-avg" text:style-name="Internet_20_link" text:visited-style-name="Visited_20_Internet_20_Link">https://bbb.ch-open.ch/b/fra-g69-avg</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9295" text:style-name="Internet_20_link" text:visited-style-name="Visited_20_Internet_20_Link">https://l-p-d.org/fahrplan#9295</text:a> </text:p>
            </text:list-item>
          </text:list>
        </text:list-item>
        <text:list-item>
          <text:p text:style-name="List_20_1_Content"> Video:</text:p>
          <text:list text:style-name="List_20_1">
            <text:list-item>
              <text:p text:style-name="List_20_1_Content_Last"> <text:a xlink:type="simple" xlink:href="https://media.ccc.de/v/lpd2021-1-video_and_qna_-_kanal_lug-n-rnberg_-_ventoy_-_linux_zum_ausprobieren_f-r_jeden" text:style-name="Internet_20_link" text:visited-style-name="Visited_20_Internet_20_Link">https://media.ccc.de/v/lpd2021-1-video_and_qna_-_kanal_lug-n-rnberg_-_ventoy_-_linux_zum_ausprobieren_f-r_jeden</text:a> (30min)</text:p>
            </text:list-item>
          </text:list>
        </text:list-item>
      </text:list>
      <text:p text:style-name="Text_20_body"><text:span text:style-name="">(<text:span text:style-name="">Zusage: Y</text:span>, <text:span text:style-name="">Video fehlt noch</text:span>, <text:a xlink:type="simple" xlink:href="https://l-p-d.org/fahrplan#9295" text:style-name="Internet_20_link" text:visited-style-name="Visited_20_Internet_20_Link">shortlink</text:a>)</text:span></text:p>
      <text:p text:style-name="Text_20_body">An dieser Stelle möchten wir gerne die Gelegenheit nutzen, einmal zu erläutern, warum und wieso wir uns im Nürnberger Raum mit Linux und freier Software beschäftigen. Wir wollen die Gründe darlegen, weshalb wir hierfür unsere Zeit investieren und an so Veranstaltungen wie z.b. diesem LPD teilnehmen.
</text:p>
      <text:list text:style-name="List_20_1" text:continue-numbering="false">
        <text:list-item>
          <text:p text:style-name="LastListParagraph_List_20_1_Content_First">Referenten: Jürgen, Enrico und weitere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g69-avg" text:style-name="Internet_20_link" text:visited-style-name="Visited_20_Internet_20_Link">https://bbb.ch-open.ch/b/fra-g69-avg</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5258" text:style-name="Internet_20_link" text:visited-style-name="Visited_20_Internet_20_Link">https://l-p-d.org/fahrplan#5258</text:a> </text:p>
            </text:list-item>
          </text:list>
        </text:list-item>
        <text:list-item>
          <text:p text:style-name="List_20_1_Content"> Links:</text:p>
          <text:list text:style-name="List_20_1">
            <text:list-item>
              <text:p text:style-name="List_20_1_Content"> Homepage: <text:a xlink:type="simple" xlink:href="https://www.lug-noris.de" text:style-name="Internet_20_link" text:visited-style-name="Visited_20_Internet_20_Link">https://www.lug-noris.de</text:a></text:p>
            </text:list-item>
          </text:list>
        </text:list-item>
        <text:list-item>
          <text:p text:style-name="List_20_1_Content"> Weitere Themen:</text:p>
          <text:list text:style-name="List_20_1">
            <text:list-item>
              <text:p text:style-name="List_20_1_Content"> Wie wechseln? Ein persönlicher Praxisbericht (jk)</text:p>
            </text:list-item>
            <text:list-item>
              <text:p text:style-name="List_20_1_Content"> Raspi HW und SW (JK)</text:p>
            </text:list-item>
            <text:list-item>
              <text:p text:style-name="List_20_1_Content"> Virtualisierung via VMware (jk)</text:p>
            </text:list-item>
            <text:list-item>
              <text:p text:style-name="List_20_1_Content"> Live Distribution der LUG Nürnberg auf Basis von Debian (jk)</text:p>
            </text:list-item>
            <text:list-item>
              <text:p text:style-name="List_20_1_Content_Last"> OBS  (enrico, jk)</text:p>
            </text:list-item>
          </text:list>
        </text:list-item>
      </text:list>
      <text:p text:style-name="Text_20_body"><text:span text:style-name="">(<text:span text:style-name="">Zusage: Y</text:span>, <text:a xlink:type="simple" xlink:href="https://l-p-d.org/fahrplan#5258" text:style-name="Internet_20_link" text:visited-style-name="Visited_20_Internet_20_Link">shortlink</text:a>)</text:span></text:p>
      <text:p text:style-name="Text_20_body">Wir stellen uns als Linux Usergroup aus Reutlingen vor.Wir erzählen Euch was wir so machen, wann wir uns wo treffen und wer wir sind.</text:p>
      <text:p text:style-name="Text_20_body">Hier als virtuelles Kennenlernen mit Aussicht auf Treffen vor Ort dann später im Jahr.</text:p>
      <text:list text:style-name="List_20_1" text:continue-numbering="false">
        <text:list-item>
          <text:p text:style-name="LastListParagraph_List_20_1_Content_First"> Referenten: Rüdiger Marwein / Deutsch, Englis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fyw-6fq" text:style-name="Internet_20_link" text:visited-style-name="Visited_20_Internet_20_Link">https://bbb.ch-open.ch/b/fra-fyw-6fq</text:a></text:p>
            </text:list-item>
            <text:list-item>
              <text:p text:style-name="List_20_1_Content"> Online am/um: 2021-05-15 <text:span text:style-name="Strong_20_Emphasis">12:00</text:span>-14:00</text:p>
            </text:list-item>
            <text:list-item>
              <text:p text:style-name="List_20_1_Content_Last"> Zum Programm: <text:a xlink:type="simple" xlink:href="https://l-p-d.org/fahrplan#94ad" text:style-name="Internet_20_link" text:visited-style-name="Visited_20_Internet_20_Link">https://l-p-d.org/fahrplan#94ad</text:a> </text:p>
            </text:list-item>
          </text:list>
        </text:list-item>
      </text:list>
      <text:p text:style-name="Text_20_body"><text:span text:style-name="">(<text:span text:style-name="">Zusage: Y</text:span>, <text:a xlink:type="simple" xlink:href="https://l-p-d.org/fahrplan#94ad" text:style-name="Internet_20_link" text:visited-style-name="Visited_20_Internet_20_Link">shortlink</text:a>)</text:span></text:p>
      <text:p text:style-name="Text_20_body">Ich zeige hier ein paar Hilfen im Terminal, für den ersten Eindruck.
Gehe auf einige Befehle ein wie: man, alias, help, whereis usw.
</text:p>
      <text:list text:style-name="List_20_1" text:continue-numbering="false">
        <text:list-item>
          <text:p text:style-name="LastListParagraph_List_20_1_Content_First">Referenten: Benjami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pdr-9re" text:style-name="Internet_20_link" text:visited-style-name="Visited_20_Internet_20_Link">https://bbb.ch-open.ch/b/fra-pdr-9re</text:a></text:p>
            </text:list-item>
            <text:list-item>
              <text:p text:style-name="List_20_1_Content"> Online am/um: 2021-05-15 <text:span text:style-name="Strong_20_Emphasis">12:00</text:span>-14:00</text:p>
            </text:list-item>
            <text:list-item>
              <text:p text:style-name="List_20_1_Content"> Zum Programm: <text:a xlink:type="simple" xlink:href="https://l-p-d.org/fahrplan#17d7" text:style-name="Internet_20_link" text:visited-style-name="Visited_20_Internet_20_Link">https://l-p-d.org/fahrplan#17d7</text:a> </text:p>
            </text:list-item>
          </text:list>
        </text:list-item>
        <text:list-item>
          <text:p text:style-name="List_20_1_Content"> Video:</text:p>
          <text:list text:style-name="List_20_1">
            <text:list-item>
              <text:p text:style-name="List_20_1_Content"> <text:a xlink:type="simple" xlink:href="https://media.ccc.de/v/lpd2021-1-video_and_qna_-_kanal_lug-sauerland_-_terminal_interne_hilfen" text:style-name="Internet_20_link" text:visited-style-name="Visited_20_Internet_20_Link">https://media.ccc.de/v/lpd2021-1-video_and_qna_-_kanal_lug-sauerland_-_terminal_interne_hilfen</text:a> (20min)</text:p>
            </text:list-item>
          </text:list>
        </text:list-item>
        <text:list-item>
          <text:p text:style-name="List_20_1_Content"> Links:</text:p>
          <text:list text:style-name="List_20_1">
            <text:list-item>
              <text:p text:style-name="List_20_1_Content_Last"> <text:a xlink:type="simple" xlink:href="https://lug-sauerland.de/" text:style-name="Internet_20_link" text:visited-style-name="Visited_20_Internet_20_Link">https://lug-sauerland.de/</text:a></text:p>
            </text:list-item>
          </text:list>
        </text:list-item>
      </text:list>
      <text:p text:style-name="Text_20_body"><text:span text:style-name="">(<text:span text:style-name="">Zusage: Y</text:span>, <text:span text:style-name="">Video fehlt noch</text:span>, <text:a xlink:type="simple" xlink:href="https://l-p-d.org/fahrplan#17d7" text:style-name="Internet_20_link" text:visited-style-name="Visited_20_Internet_20_Link">shortlink</text:a>)</text:span></text:p>
      <text:p text:style-name="Text_20_body">Möglichst einfach ein Server suf dem Raspberry Pi einrichten.
</text:p>
      <text:list text:style-name="List_20_1" text:continue-numbering="false">
        <text:list-item>
          <text:p text:style-name="LastListParagraph_List_20_1_Content_First">Referenten: Daniel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pdr-9re" text:style-name="Internet_20_link" text:visited-style-name="Visited_20_Internet_20_Link">https://bbb.ch-open.ch/b/fra-pdr-9re</text:a></text:p>
            </text:list-item>
            <text:list-item>
              <text:p text:style-name="List_20_1_Content"> Online am/um: 2021-05-15 <text:span text:style-name="Strong_20_Emphasis">12:00</text:span>-14:00</text:p>
            </text:list-item>
            <text:list-item>
              <text:p text:style-name="List_20_1_Content"> Zum Programm: <text:a xlink:type="simple" xlink:href="https://l-p-d.org/fahrplan#bb33" text:style-name="Internet_20_link" text:visited-style-name="Visited_20_Internet_20_Link">https://l-p-d.org/fahrplan#bb33</text:a> </text:p>
            </text:list-item>
          </text:list>
        </text:list-item>
        <text:list-item>
          <text:p text:style-name="List_20_1_Content"> Video:</text:p>
          <text:list text:style-name="List_20_1">
            <text:list-item>
              <text:p text:style-name="List_20_1_Content"> <text:a xlink:type="simple" xlink:href="https://media.ccc.de/v/lpd2021-1-video_and_qna_-_kanal_lug-sauerland_-_yunohost_auf_raspberry_pi" text:style-name="Internet_20_link" text:visited-style-name="Visited_20_Internet_20_Link">https://media.ccc.de/v/lpd2021-1-video_and_qna_-_kanal_lug-sauerland_-_yunohost_auf_raspberry_pi</text:a> (25min)</text:p>
            </text:list-item>
          </text:list>
        </text:list-item>
        <text:list-item>
          <text:p text:style-name="List_20_1_Content"> Links:</text:p>
          <text:list text:style-name="List_20_1">
            <text:list-item>
              <text:p text:style-name="List_20_1_Content_Last"> <text:a xlink:type="simple" xlink:href="https://lug-sauerland.de" text:style-name="Internet_20_link" text:visited-style-name="Visited_20_Internet_20_Link">https://lug-sauerland.de</text:a></text:p>
            </text:list-item>
          </text:list>
        </text:list-item>
      </text:list>
      <text:p text:style-name="Text_20_body"><text:span text:style-name="">(<text:span text:style-name="">Zusage: Y</text:span>, <text:span text:style-name="">Video fehlt noch</text:span>, <text:a xlink:type="simple" xlink:href="https://l-p-d.org/fahrplan#bb33" text:style-name="Internet_20_link" text:visited-style-name="Visited_20_Internet_20_Link">shortlink</text:a>)</text:span></text:p>
      <text:p text:style-name="Text_20_body">Ein Videotelefon für ältere/demente Nutzer, als Selbstbau-Lösung
</text:p>
      <text:list text:style-name="List_20_1" text:continue-numbering="false">
        <text:list-item>
          <text:p text:style-name="LastListParagraph_List_20_1_Content_First">Referenten: Stefa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eep-c3k" text:style-name="Internet_20_link" text:visited-style-name="Visited_20_Internet_20_Link">https://bbb.ch-open.ch/b/fra-eep-c3k</text:a></text:p>
            </text:list-item>
            <text:list-item>
              <text:p text:style-name="List_20_1_Content"> Online am/um: 2021-05-15 <text:span text:style-name="Strong_20_Emphasis">16:00</text:span>-18:00</text:p>
            </text:list-item>
            <text:list-item>
              <text:p text:style-name="List_20_1_Content"> Zum Programm: <text:a xlink:type="simple" xlink:href="https://l-p-d.org/fahrplan#58a9" text:style-name="Internet_20_link" text:visited-style-name="Visited_20_Internet_20_Link">https://l-p-d.org/fahrplan#58a9</text:a> </text:p>
            </text:list-item>
          </text:list>
        </text:list-item>
        <text:list-item>
          <text:p text:style-name="List_20_1_Content"> Video:</text:p>
          <text:list text:style-name="List_20_1">
            <text:list-item>
              <text:p text:style-name="List_20_1_Content"> <text:a xlink:type="simple" xlink:href="https://media.ccc.de/v/lpd2021-1-video_and_qna_-_kanal_lug-stuttgart_-_das_grannophone" text:style-name="Internet_20_link" text:visited-style-name="Visited_20_Internet_20_Link">https://media.ccc.de/v/lpd2021-1-video_and_qna_-_kanal_lug-stuttgart_-_das_grannophone</text:a> (20min)</text:p>
            </text:list-item>
          </text:list>
        </text:list-item>
        <text:list-item>
          <text:p text:style-name="List_20_1_Content"> Links:</text:p>
          <text:list text:style-name="List_20_1">
            <text:list-item>
              <text:p text:style-name="List_20_1_Content"> Ältere Vorträge: <text:a xlink:type="simple" xlink:href="https://piandmore.de/de/conference/pam12-25/schedule/event/11754" text:style-name="Internet_20_link" text:visited-style-name="Visited_20_Internet_20_Link">https://piandmore.de/de/conference/pam12-25/schedule/event/11754</text:a></text:p>
            </text:list-item>
            <text:list-item>
              <text:p text:style-name="List_20_1_Content_Last"> Hompage: <text:a xlink:type="simple" xlink:href="https://www.lug-s.org" text:style-name="Internet_20_link" text:visited-style-name="Visited_20_Internet_20_Link">https://www.lug-s.org</text:a></text:p>
            </text:list-item>
          </text:list>
        </text:list-item>
      </text:list>
      <text:p text:style-name="Text_20_body"><text:span text:style-name="">(<text:span text:style-name="">Zusage: Y</text:span>, <text:span text:style-name="">Video fehlt noch</text:span>, <text:a xlink:type="simple" xlink:href="https://l-p-d.org/fahrplan#58a9" text:style-name="Internet_20_link" text:visited-style-name="Visited_20_Internet_20_Link">shortlink</text:a>)</text:span></text:p>
      <text:p text:style-name="Text_20_body">X2Go-ThinClientEdition-Live - jetzt auch für den Pi?
</text:p>
      <text:list text:style-name="List_20_1" text:continue-numbering="false">
        <text:list-item>
          <text:p text:style-name="LastListParagraph_List_20_1_Content_First">Referenten: Stefa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eep-c3k" text:style-name="Internet_20_link" text:visited-style-name="Visited_20_Internet_20_Link">https://bbb.ch-open.ch/b/fra-eep-c3k</text:a></text:p>
            </text:list-item>
            <text:list-item>
              <text:p text:style-name="List_20_1_Content"> Online am/um: 2021-05-15 <text:span text:style-name="Strong_20_Emphasis">16:00</text:span>-18:00</text:p>
            </text:list-item>
            <text:list-item>
              <text:p text:style-name="List_20_1_Content"> Zum Programm: <text:a xlink:type="simple" xlink:href="https://l-p-d.org/fahrplan#ad0a" text:style-name="Internet_20_link" text:visited-style-name="Visited_20_Internet_20_Link">https://l-p-d.org/fahrplan#ad0a</text:a> </text:p>
            </text:list-item>
          </text:list>
        </text:list-item>
        <text:list-item>
          <text:p text:style-name="List_20_1_Content"> Video:</text:p>
          <text:list text:style-name="List_20_1">
            <text:list-item>
              <text:p text:style-name="List_20_1_Content"> <text:a xlink:type="simple" xlink:href="https://media.ccc.de/v/lpd2021-1-video_and_qna_-_kanal_lug-stuttgart_-_x2go" text:style-name="Internet_20_link" text:visited-style-name="Visited_20_Internet_20_Link">https://media.ccc.de/v/lpd2021-1-video_and_qna_-_kanal_lug-stuttgart_-_x2go</text:a> (25min)</text:p>
            </text:list-item>
          </text:list>
        </text:list-item>
        <text:list-item>
          <text:p text:style-name="List_20_1_Content"> Links:</text:p>
          <text:list text:style-name="List_20_1">
            <text:list-item>
              <text:p text:style-name="List_20_1_Content"> Älterer Vortrag: <text:a xlink:type="simple" xlink:href="https://piandmore.de/de/conference/pam12-25/schedule/event/11755" text:style-name="Internet_20_link" text:visited-style-name="Visited_20_Internet_20_Link">https://piandmore.de/de/conference/pam12-25/schedule/event/11755</text:a></text:p>
            </text:list-item>
            <text:list-item>
              <text:p text:style-name="List_20_1_Content_Last"> Hompage: <text:a xlink:type="simple" xlink:href="https://www.lug-s.org" text:style-name="Internet_20_link" text:visited-style-name="Visited_20_Internet_20_Link">https://www.lug-s.org</text:a></text:p>
            </text:list-item>
          </text:list>
        </text:list-item>
      </text:list>
      <text:p text:style-name="Text_20_body"><text:span text:style-name="">(<text:span text:style-name="">Zusage: Y</text:span>, <text:span text:style-name="">Video fehlt noch</text:span>, <text:a xlink:type="simple" xlink:href="https://l-p-d.org/fahrplan#ad0a" text:style-name="Internet_20_link" text:visited-style-name="Visited_20_Internet_20_Link">shortlink</text:a>)</text:span></text:p>
      <text:p text:style-name="Text_20_body">Ich berichte mittels Video (SimpleScreenRecorder) wie ich bei Linux (KDE-Desktop) landete und warum ich dabei bleibe.Vor allem möchte ich praktische Seiten hervorheben,die Softwareinstallation und -verwaltung, den zweispaltigen Dolphin-Dateimanager, die vielen OpenSource-Anwendungen (unter Windows habe ich ausschließlich OpenSource genutzt, unter Linux sind noch mehr dazugekommen), und Grundlagen legen und vor allem die Angst vor dem 'Unbekannten' nehmen.</text:p>
      <text:p text:style-name="Text_20_body">Selbst bin ich kein Coder und mache (bislang) nur sehr wenig auf der Konsole. Das sehe ich aber für unser Zielpublikum als hilfreich an; ich hoffe die Leute doch etwas mehr abholen zu können, als ein Programmierer, dem man irgendwann nicht mehr folgen kann   .
<draw:frame draw:style-name="media" draw:name="1" text:anchor-type="as-char" draw:z-index="1" svg:width="0.52916666666667cm" svg:height="0.52916666666667cm"><draw:image xlink:href="Pictures/f3dc73a9533651acb585aa1c78153819.png" xlink:type="simple" xlink:show="embed" xlink:actuate="onLoad"/></draw:frame></text:p>
      <text:list text:style-name="List_20_1" text:continue-numbering="false">
        <text:list-item>
          <text:p text:style-name="LastListParagraph_List_20_1_Content_First"> Referenten: Holger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nw4-nru" text:style-name="Internet_20_link" text:visited-style-name="Visited_20_Internet_20_Link">https://bbb.ch-open.ch/b/fra-nw4-nr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036e" text:style-name="Internet_20_link" text:visited-style-name="Visited_20_Internet_20_Link">https://l-p-d.org/fahrplan#036e</text:a> </text:p>
            </text:list-item>
          </text:list>
        </text:list-item>
        <text:list-item>
          <text:p text:style-name="List_20_1_Content"> Video:</text:p>
          <text:list text:style-name="List_20_1">
            <text:list-item>
              <text:p text:style-name="List_20_1_Content_Last"> <text:a xlink:type="simple" xlink:href="https://media.ccc.de/v/lpd2021-1-video_and_qna_-_kanal_lug-vs_-_linux_-_warum_wechseln" text:style-name="Internet_20_link" text:visited-style-name="Visited_20_Internet_20_Link">https://media.ccc.de/v/lpd2021-1-video_and_qna_-_kanal_lug-vs_-_linux_-_warum_wechseln</text:a> (77min)</text:p>
            </text:list-item>
          </text:list>
        </text:list-item>
      </text:list>
      <text:p text:style-name="Text_20_body"><text:span text:style-name="">(<text:span text:style-name="">Zusage: Y</text:span>, <text:span text:style-name="">Video fehlt noch</text:span>, <text:a xlink:type="simple" xlink:href="https://l-p-d.org/fahrplan#036e" text:style-name="Internet_20_link" text:visited-style-name="Visited_20_Internet_20_Link">shortlink</text:a>)</text:span></text:p>
      <text:p text:style-name="Text_20_body">Mischung aus Screenrecording und gefilmten Sequenzen, um zu zeigen, wie man aus Windows 10 heraus ein .ISO Image herunterlädt, auf DVD brennt oder einen Bootstick erstellt und davon ein LIVE-LINUX (Ubuntu 20.04 LTS / LINUX Mint 20.1) startet und / oder gleich installiert.
</text:p>
      <text:list text:style-name="List_20_1" text:continue-numbering="false">
        <text:list-item>
          <text:p text:style-name="LastListParagraph_List_20_1_Content_First">Referenten: Uwe Stippekohl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nw4-nru" text:style-name="Internet_20_link" text:visited-style-name="Visited_20_Internet_20_Link">https://bbb.ch-open.ch/b/fra-nw4-nr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ab16" text:style-name="Internet_20_link" text:visited-style-name="Visited_20_Internet_20_Link">https://l-p-d.org/fahrplan#ab16</text:a> </text:p>
            </text:list-item>
          </text:list>
        </text:list-item>
        <text:list-item>
          <text:p text:style-name="List_20_1_Content"> Video:</text:p>
          <text:list text:style-name="List_20_1">
            <text:list-item>
              <text:p text:style-name="List_20_1_Content"> <text:a xlink:type="simple" xlink:href="https://media.ccc.de/v/lpd2021-1-video_and_qna_-_kanal_lug-vs_-_linux_ausprobieren_-_installieren" text:style-name="Internet_20_link" text:visited-style-name="Visited_20_Internet_20_Link">https://media.ccc.de/v/lpd2021-1-video_and_qna_-_kanal_lug-vs_-_linux_ausprobieren_-_installieren</text:a> (45min)</text:p>
            </text:list-item>
          </text:list>
        </text:list-item>
        <text:list-item>
          <text:p text:style-name="List_20_1_Content"> Links:</text:p>
          <text:list text:style-name="List_20_1">
            <text:list-item>
              <text:p text:style-name="List_20_1_Content_Last"> Script zum Vortrag: <text:a xlink:type="simple" xlink:href="https://lug-vs.org/lugvswiki/images/4/4e/Uwe_Stippekohl_Linux_ausprobieren_fin3.pdf" text:style-name="Internet_20_link" text:visited-style-name="Visited_20_Internet_20_Link">https://lug-vs.org/lugvswiki/images/4/4e/Uwe_Stippekohl_Linux_ausprobieren_fin3.pdf</text:a></text:p>
            </text:list-item>
          </text:list>
        </text:list-item>
      </text:list>
      <text:p text:style-name="Text_20_body"><text:span text:style-name="">(<text:span text:style-name="">Zusage: Y</text:span>, <text:span text:style-name="">Video fehlt noch</text:span>, <text:a xlink:type="simple" xlink:href="https://l-p-d.org/fahrplan#ab16" text:style-name="Internet_20_link" text:visited-style-name="Visited_20_Internet_20_Link">shortlink</text:a>)</text:span></text:p>
      <text:p text:style-name="Text_20_body">In diesem Video machen wir einen Rundgang in der KDE-Desktopoberfläche. Mein Gast- bzw. Wirtsystem, ist ein openSUSE Tumbleweed mit KDE-Desktop. Und zwar in einer neu eingerichteten Maschine auf openSUSE Leap 15.2 mit KDE.Ich stelle den Anwendungsstarter und verschiedene weitere Möglichkeiten vor, Anwendungen grafisch zu starten, und gehe vor allem auf den vielseitig konfigurierbaren (auch zweispaltig) und mächtigen Dateimanager Dolphin ein. Er ist der Standard-Dateimanager für den KDE-Plasma-Desktop - viele weitere sind aber ebenfalls einzusetzen.</text:p>
      <text:list text:style-name="List_20_1" text:continue-numbering="false">
        <text:list-item>
          <text:p text:style-name="LastListParagraph_List_20_1_Content_First"> Referenten: Holger H.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nw4-nru" text:style-name="Internet_20_link" text:visited-style-name="Visited_20_Internet_20_Link">https://bbb.ch-open.ch/b/fra-nw4-nr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b16b" text:style-name="Internet_20_link" text:visited-style-name="Visited_20_Internet_20_Link">https://l-p-d.org/fahrplan#b16b</text:a> </text:p>
            </text:list-item>
          </text:list>
        </text:list-item>
        <text:list-item>
          <text:p text:style-name="List_20_1_Content"> Video:</text:p>
          <text:list text:style-name="List_20_1">
            <text:list-item>
              <text:p text:style-name="List_20_1_Content"> <text:a xlink:type="simple" xlink:href="https://media.ccc.de/v/lpd2021-1-video_and_qna_-_kanal_lug-vs_-_kde_desktop_dateimanager_-_dolphin" text:style-name="Internet_20_link" text:visited-style-name="Visited_20_Internet_20_Link">https://media.ccc.de/v/lpd2021-1-video_and_qna_-_kanal_lug-vs_-_kde_desktop_dateimanager_-_dolphin</text:a> (70min)</text:p>
            </text:list-item>
          </text:list>
        </text:list-item>
        <text:list-item>
          <text:p text:style-name="List_20_1_Content"> Links:</text:p>
          <text:list text:style-name="List_20_1">
            <text:list-item>
              <text:p text:style-name="List_20_1_Content_Last"> Homepage: <text:a xlink:type="simple" xlink:href="https://lug-vs.org" text:style-name="Internet_20_link" text:visited-style-name="Visited_20_Internet_20_Link">https://lug-vs.org</text:a></text:p>
            </text:list-item>
          </text:list>
        </text:list-item>
      </text:list>
      <text:p text:style-name="Text_20_body"><text:span text:style-name="">(<text:span text:style-name="">Zusage: Y</text:span>, <text:span text:style-name="">Video fehlt noch</text:span>, <text:a xlink:type="simple" xlink:href="https://l-p-d.org/fahrplan#b16b" text:style-name="Internet_20_link" text:visited-style-name="Visited_20_Internet_20_Link">shortlink</text:a>)</text:span></text:p>
      <text:p text:style-name="Text_20_body">Warum Linux etwas wert ist und was man alles damit machen kann.
</text:p>
      <text:list text:style-name="List_20_1" text:continue-numbering="false">
        <text:list-item>
          <text:p text:style-name="LastListParagraph_List_20_1_Content_First">Referenten: Marc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nw4-nru" text:style-name="Internet_20_link" text:visited-style-name="Visited_20_Internet_20_Link">https://bbb.ch-open.ch/b/fra-nw4-nr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c2ec" text:style-name="Internet_20_link" text:visited-style-name="Visited_20_Internet_20_Link">https://l-p-d.org/fahrplan#c2ec</text:a> </text:p>
            </text:list-item>
          </text:list>
        </text:list-item>
        <text:list-item>
          <text:p text:style-name="List_20_1_Content"> Video:</text:p>
          <text:list text:style-name="List_20_1">
            <text:list-item>
              <text:p text:style-name="List_20_1_Content_Last"> <text:a xlink:type="simple" xlink:href="https://media.ccc.de/v/lpd2021-1-video_and_qna_-_kanal_lug-vs_-_was_ist_linux_-_die_unendliche_geschichte" text:style-name="Internet_20_link" text:visited-style-name="Visited_20_Internet_20_Link">https://media.ccc.de/v/lpd2021-1-video_and_qna_-_kanal_lug-vs_-_was_ist_linux_-_die_unendliche_geschichte</text:a> (55min)</text:p>
            </text:list-item>
          </text:list>
        </text:list-item>
      </text:list>
      <text:p text:style-name="Text_20_body"><text:span text:style-name="">(<text:span text:style-name="">Zusage: Y</text:span>, <text:span text:style-name="">Video fehlt noch</text:span>, <text:a xlink:type="simple" xlink:href="https://l-p-d.org/fahrplan#c2ec" text:style-name="Internet_20_link" text:visited-style-name="Visited_20_Internet_20_Link">shortlink</text:a>)</text:span></text:p>
      <text:p text:style-name="Text_20_body">Erster Einstieg in Linux, seinen Aufbau, sowie seinen Eigenheiten. Wie wähle ich den Richtigen Desktop und Distribution sowie die Richtige Versionsstragie (LTS-, Normale- oder Running-Releases) aus.Auch wird behandelt, wie man ein Linux System testet und installiert sowie die Daten vom bisherigen System zuverlässig auf Linux umzieht.</text:p>
      <text:list text:style-name="List_20_1" text:continue-numbering="false">
        <text:list-item>
          <text:p text:style-name="LastListParagraph_List_20_1_Content_First"> Referenten: Ulf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nw4-nru" text:style-name="Internet_20_link" text:visited-style-name="Visited_20_Internet_20_Link">https://bbb.ch-open.ch/b/fra-nw4-nr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eb44" text:style-name="Internet_20_link" text:visited-style-name="Visited_20_Internet_20_Link">https://l-p-d.org/fahrplan#eb44</text:a> </text:p>
            </text:list-item>
          </text:list>
        </text:list-item>
        <text:list-item>
          <text:p text:style-name="List_20_1_Content"> Video:</text:p>
          <text:list text:style-name="List_20_1">
            <text:list-item>
              <text:p text:style-name="List_20_1_Content"> <text:a xlink:type="simple" xlink:href="https://media.ccc.de/v/lpd2021-1-video_and_qna_-_kanal_lug-vs_-_linux_ausprobieren-_und_dabei_nix_riskieren" text:style-name="Internet_20_link" text:visited-style-name="Visited_20_Internet_20_Link">https://media.ccc.de/v/lpd2021-1-video_and_qna_-_kanal_lug-vs_-_linux_ausprobieren-_und_dabei_nix_riskieren</text:a> (70min)</text:p>
            </text:list-item>
          </text:list>
        </text:list-item>
        <text:list-item>
          <text:p text:style-name="List_20_1_Content"> Links:</text:p>
          <text:list text:style-name="List_20_1">
            <text:list-item>
              <text:p text:style-name="List_20_1_Content"> Homepage: <text:a xlink:type="simple" xlink:href="https://lug-vs.org" text:style-name="Internet_20_link" text:visited-style-name="Visited_20_Internet_20_Link">https://lug-vs.org</text:a></text:p>
            </text:list-item>
            <text:list-item>
              <text:p text:style-name="List_20_1_Content"> Link zum Vortrag: <text:a xlink:type="simple" xlink:href="https://lug-vs.org/lugvswiki/images/9/99/Ulf_LINUX_ausprobieren_und_dabei_nix_riskieren.pdf" text:style-name="Internet_20_link" text:visited-style-name="Visited_20_Internet_20_Link">https://lug-vs.org/lugvswiki/images/9/99/Ulf_LINUX_ausprobieren_und_dabei_nix_riskieren.pdf</text:a></text:p>
            </text:list-item>
            <text:list-item>
              <text:p text:style-name="List_20_1_Content"> Ältere Vorträge: <text:a xlink:type="simple" xlink:href="https://lug-vs.org/lugvswiki/images/8/83/Linux-Workshop-VHS-DS-Okt2015.odp" text:style-name="Internet_20_link" text:visited-style-name="Visited_20_Internet_20_Link">https://lug-vs.org/lugvswiki/images/8/83/Linux-Workshop-VHS-DS-Okt2015.odp</text:a></text:p>
            </text:list-item>
            <text:list-item>
              <text:p text:style-name="List_20_1_Content"> Ältere Vorträge: <text:a xlink:type="simple" xlink:href="https://lug-vs.org/lugvswiki/images/4/4d/Linux-Vortrag-VHS-DS-Okt2015.odp" text:style-name="Internet_20_link" text:visited-style-name="Visited_20_Internet_20_Link">https://lug-vs.org/lugvswiki/images/4/4d/Linux-Vortrag-VHS-DS-Okt2015.odp</text:a></text:p>
            </text:list-item>
          </text:list>
        </text:list-item>
        <text:list-item>
          <text:p text:style-name="List_20_1_Content"> Weitere Themen:</text:p>
          <text:list text:style-name="List_20_1">
            <text:list-item>
              <text:p text:style-name="List_20_1_Content_Last"> LINUX Einstieg, Auswahl des passenden Distribution/Desktop, Daten von Windows nach Linux migrieren.</text:p>
            </text:list-item>
          </text:list>
        </text:list-item>
      </text:list>
      <text:p text:style-name="Text_20_body"><text:span text:style-name="">(<text:span text:style-name="">Zusage: Y</text:span>, <text:span text:style-name="">Video fehlt noch</text:span>, <text:a xlink:type="simple" xlink:href="https://l-p-d.org/fahrplan#eb44" text:style-name="Internet_20_link" text:visited-style-name="Visited_20_Internet_20_Link">shortlink</text:a>)</text:span></text:p>
      <text:p text:style-name="Text_20_body">Auf meinem Wirtssystem openSUSE Tumbleweed, KDE-Desktop, installiere ich in der systemeigenen 'Virtuellen Maschinenverwaltung' (VM).Ich zeige, wie der VM ein virtuelles Betriebssystem hinzugefügt werden kann und begleite den Installationsprozeß / Konfiguration.</text:p>
      <text:p text:style-name="Text_20_body">Dieses Video richtet sich wohl eher nicht an Einsteiger, da hier ein schon bestehendes Linux-System (speziell: openSUSE-Distro) vorausgesetzt wird.</text:p>
      <text:p text:style-name="Text_20_body">Aber es kann Einsteigern und Fortgeschrittenen zeigen, wie man sich weitere Distros virtuell installiert, um Dinge auszuprobieren, um 'Lehrvideos' zu erstellen, etc.</text:p>
      <text:list text:style-name="List_20_1" text:continue-numbering="false">
        <text:list-item>
          <text:p text:style-name="LastListParagraph_List_20_1_Content_First"> Referenten: Holger H.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nw4-nru" text:style-name="Internet_20_link" text:visited-style-name="Visited_20_Internet_20_Link">https://bbb.ch-open.ch/b/fra-nw4-nru</text:a></text:p>
            </text:list-item>
            <text:list-item>
              <text:p text:style-name="List_20_1_Content"> Online am/um: 2021-05-15 <text:span text:style-name="Strong_20_Emphasis">14:00</text:span>-16:00</text:p>
            </text:list-item>
            <text:list-item>
              <text:p text:style-name="List_20_1_Content"> Zum Programm: <text:a xlink:type="simple" xlink:href="https://l-p-d.org/fahrplan#f202" text:style-name="Internet_20_link" text:visited-style-name="Visited_20_Internet_20_Link">https://l-p-d.org/fahrplan#f202</text:a> </text:p>
            </text:list-item>
          </text:list>
        </text:list-item>
        <text:list-item>
          <text:p text:style-name="List_20_1_Content"> Video:</text:p>
          <text:list text:style-name="List_20_1">
            <text:list-item>
              <text:p text:style-name="List_20_1_Content"> <text:a xlink:type="simple" xlink:href="https://media.ccc.de/v/lpd2021-1-video_and_qna_-_kanal_lug-vs_-_installation_von_opensuse_leap-15_kde-desktop" text:style-name="Internet_20_link" text:visited-style-name="Visited_20_Internet_20_Link">https://media.ccc.de/v/lpd2021-1-video_and_qna_-_kanal_lug-vs_-_installation_von_opensuse_leap-15_kde-desktop</text:a> (64min)</text:p>
            </text:list-item>
          </text:list>
        </text:list-item>
        <text:list-item>
          <text:p text:style-name="List_20_1_Content"> Links:</text:p>
          <text:list text:style-name="List_20_1">
            <text:list-item>
              <text:p text:style-name="List_20_1_Content_Last"> Homepage: <text:a xlink:type="simple" xlink:href="https://lug-vs.org" text:style-name="Internet_20_link" text:visited-style-name="Visited_20_Internet_20_Link">https://lug-vs.org</text:a></text:p>
            </text:list-item>
          </text:list>
        </text:list-item>
      </text:list>
      <text:p text:style-name="Text_20_body"><text:span text:style-name="">(<text:span text:style-name="">Zusage: Y</text:span>, <text:span text:style-name="">Video fehlt noch</text:span>, <text:a xlink:type="simple" xlink:href="https://l-p-d.org/fahrplan#f202" text:style-name="Internet_20_link" text:visited-style-name="Visited_20_Internet_20_Link">shortlink</text:a>)</text:span></text:p>
      <text:p text:style-name="Text_20_body">Die LUG-VS stellt sich vor mit dem Einzugsgebiet des Kreises Schwarzwald-Baar-Heuberg.
</text:p>
      <text:list text:style-name="List_20_1" text:continue-numbering="false">
        <text:list-item>
          <text:p text:style-name="LastListParagraph_List_20_1_Content_First">Referenten: Ulf Bartholomäus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nw4-nru" text:style-name="Internet_20_link" text:visited-style-name="Visited_20_Internet_20_Link">https://bbb.ch-open.ch/b/fra-nw4-nru</text:a></text:p>
            </text:list-item>
            <text:list-item>
              <text:p text:style-name="List_20_1_Content"> Online am/um: 2021-05-15 <text:span text:style-name="Strong_20_Emphasis">12:00</text:span>-18:00</text:p>
            </text:list-item>
            <text:list-item>
              <text:p text:style-name="List_20_1_Content"> Zum Programm: <text:a xlink:type="simple" xlink:href="https://l-p-d.org/fahrplan#21a2" text:style-name="Internet_20_link" text:visited-style-name="Visited_20_Internet_20_Link">https://l-p-d.org/fahrplan#21a2</text:a> </text:p>
            </text:list-item>
          </text:list>
        </text:list-item>
        <text:list-item>
          <text:p text:style-name="List_20_1_Content"> Weitere Themen:</text:p>
          <text:list text:style-name="List_20_1">
            <text:list-item>
              <text:p text:style-name="List_20_1_Content"> Installationsporbleme (insbesondere bezogen auf Hardware)</text:p>
            </text:list-item>
            <text:list-item>
              <text:p text:style-name="List_20_1_Content"> Virtuelle Maschinen (Testen von Linux)</text:p>
            </text:list-item>
            <text:list-item>
              <text:p text:style-name="List_20_1_Content"> Wahl des Desktops / Distribution</text:p>
            </text:list-item>
            <text:list-item>
              <text:p text:style-name="List_20_1_Content_Last"> Homebanking (nur zwischen 14-16 Uhr)</text:p>
            </text:list-item>
          </text:list>
        </text:list-item>
      </text:list>
      <text:p text:style-name="Text_20_body"><text:span text:style-name="">(<text:span text:style-name="">Zusage: Y</text:span>, <text:a xlink:type="simple" xlink:href="https://l-p-d.org/fahrplan#21a2" text:style-name="Internet_20_link" text:visited-style-name="Visited_20_Internet_20_Link">shortlink</text:a>)</text:span></text:p>
      <text:p text:style-name="Text_20_body">Die LUGH Hannover besteht seit über 25 Jahren als ein lockerer Zusammenschluss von Menschen, die sich für Linux interessieren, die es einsetzen oder die etwas darüber erfahren wollen.
Wir treffen uns einmal im Monat, derzeit pandemiebedingt online, zum Lösen von Linux-Problemen, zum Diskutieren über verwandte Themen, zum Klönen …
Da man auch Bildschirme teilen kann etc., können wir auch immer mal direkt am System arbeiten.
Derzeit entfällt der letzte Tagesordnungspunkt “Kneipe” zwar regelmäßig, aber wir geben die Hoffnung nicht auf, dass wir uns eines Tages wieder in den Räumen des RRZN (LUIS) treffen können und anschließend auch unsere Stammkneipe Kaiser wieder besuchen können.Dann kann man auch wieder Rechner zum Treffen mitbringen und schauen, ob wir es gemeinsam schaffen, ein Gerät wieder zum Leben zu erwecken.</text:p>
      <text:p text:style-name="Text_20_body">Wir freuen uns auf ein Treffen beim LPD!</text:p>
      <text:list text:style-name="List_20_1" text:continue-numbering="false">
        <text:list-item>
          <text:p text:style-name="LastListParagraph_List_20_1_Content_First"> Referenten: Regina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tda-dwy" text:style-name="Internet_20_link" text:visited-style-name="Visited_20_Internet_20_Link">https://bbb.ch-open.ch/b/fra-tda-dwy</text:a></text:p>
            </text:list-item>
            <text:list-item>
              <text:p text:style-name="List_20_1_Content"> Online am/um: 2021-05-15 <text:span text:style-name="Strong_20_Emphasis">14:00</text:span>-17:00</text:p>
            </text:list-item>
            <text:list-item>
              <text:p text:style-name="List_20_1_Content"> Zum Programm: <text:a xlink:type="simple" xlink:href="https://l-p-d.org/fahrplan#8735" text:style-name="Internet_20_link" text:visited-style-name="Visited_20_Internet_20_Link">https://l-p-d.org/fahrplan#8735</text:a> </text:p>
            </text:list-item>
          </text:list>
        </text:list-item>
        <text:list-item>
          <text:p text:style-name="List_20_1_Content"> Links:</text:p>
          <text:list text:style-name="List_20_1">
            <text:list-item>
              <text:p text:style-name="List_20_1_Content_Last"> Homepage: <text:a xlink:type="simple" xlink:href="https://lug-hannover.de" text:style-name="Internet_20_link" text:visited-style-name="Visited_20_Internet_20_Link">https://lug-hannover.de</text:a></text:p>
            </text:list-item>
          </text:list>
        </text:list-item>
      </text:list>
      <text:p text:style-name="Text_20_body"><text:span text:style-name="">(<text:span text:style-name="">Zusage: Y</text:span>, <text:a xlink:type="simple" xlink:href="https://l-p-d.org/fahrplan#8735" text:style-name="Internet_20_link" text:visited-style-name="Visited_20_Internet_20_Link">shortlink</text:a>)</text:span></text:p>
      <text:p text:style-name="Text_20_body">Warum freie Software und Linux verwenden? Ein kleiner Exkurs auf den Einfluss freier Soft- und Hardware auf unsere Gesellschaft und die daraus resultierenden Folgen im Allgemeinen und was das für jeden Einzelnen von uns im Speziellen bedeuten kann.
</text:p>
      <text:list text:style-name="List_20_1" text:continue-numbering="false">
        <text:list-item>
          <text:p text:style-name="LastListParagraph_List_20_1_Content_First">Referenten: Torste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w3m-wpm" text:style-name="Internet_20_link" text:visited-style-name="Visited_20_Internet_20_Link">https://bbb.ch-open.ch/b/fra-w3m-wpm</text:a></text:p>
            </text:list-item>
            <text:list-item>
              <text:p text:style-name="List_20_1_Content"> Online am/um: 2021-05-15 <text:span text:style-name="Strong_20_Emphasis">16:00</text:span>-18:00</text:p>
            </text:list-item>
            <text:list-item>
              <text:p text:style-name="List_20_1_Content"> Zum Programm: <text:a xlink:type="simple" xlink:href="https://l-p-d.org/fahrplan#723c" text:style-name="Internet_20_link" text:visited-style-name="Visited_20_Internet_20_Link">https://l-p-d.org/fahrplan#723c</text:a> </text:p>
            </text:list-item>
          </text:list>
        </text:list-item>
        <text:list-item>
          <text:p text:style-name="List_20_1_Content"> Video:</text:p>
          <text:list text:style-name="List_20_1">
            <text:list-item>
              <text:p text:style-name="List_20_1_Content_Last"> <text:a xlink:type="simple" xlink:href="https://media.ccc.de/v/lpd2021-1-video_and_qna_-_kanal_l-nelug_-_ubuntu-linux-_einsteigerfreundlich_" text:style-name="Internet_20_link" text:visited-style-name="Visited_20_Internet_20_Link">https://media.ccc.de/v/lpd2021-1-video_and_qna_-_kanal_l-nelug_-_ubuntu-linux-_einsteigerfreundlich_</text:a> (30min)</text:p>
            </text:list-item>
          </text:list>
        </text:list-item>
      </text:list>
      <text:p text:style-name="Text_20_body"><text:span text:style-name="">(<text:span text:style-name="">Zusage: Y</text:span>, <text:span text:style-name="">Video fehlt noch</text:span>, <text:a xlink:type="simple" xlink:href="https://l-p-d.org/fahrplan#723c" text:style-name="Internet_20_link" text:visited-style-name="Visited_20_Internet_20_Link">shortlink</text:a>)</text:span></text:p>
      <text:p text:style-name="Text_20_body">Die LüneLUG stellt sich virtuell vor.
</text:p>
      <text:list text:style-name="List_20_1" text:continue-numbering="false">
        <text:list-item>
          <text:p text:style-name="LastListParagraph_List_20_1_Content_First">Referenten: Torsten Franz, Guido Olm.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w3m-wpm" text:style-name="Internet_20_link" text:visited-style-name="Visited_20_Internet_20_Link">https://bbb.ch-open.ch/b/fra-w3m-wpm</text:a></text:p>
            </text:list-item>
            <text:list-item>
              <text:p text:style-name="List_20_1_Content"> Online am/um: 2021-05-15 <text:span text:style-name="Strong_20_Emphasis">16:00</text:span>-18:00</text:p>
            </text:list-item>
            <text:list-item>
              <text:p text:style-name="List_20_1_Content"> Zum Programm: <text:a xlink:type="simple" xlink:href="https://l-p-d.org/fahrplan#0bc9" text:style-name="Internet_20_link" text:visited-style-name="Visited_20_Internet_20_Link">https://l-p-d.org/fahrplan#0bc9</text:a> </text:p>
            </text:list-item>
          </text:list>
        </text:list-item>
        <text:list-item>
          <text:p text:style-name="List_20_1_Content"> Links:</text:p>
          <text:list text:style-name="List_20_1">
            <text:list-item>
              <text:p text:style-name="List_20_1_Content"> Homepage: <text:a xlink:type="simple" xlink:href="https://www.fablab-lueneburg.org/luenelug-gnulinux/" text:style-name="Internet_20_link" text:visited-style-name="Visited_20_Internet_20_Link">https://www.fablab-lueneburg.org/luenelug-gnulinux/</text:a></text:p>
            </text:list-item>
          </text:list>
        </text:list-item>
        <text:list-item>
          <text:p text:style-name="List_20_1_Content"> Weitere Themen:</text:p>
          <text:list text:style-name="List_20_1">
            <text:list-item>
              <text:p text:style-name="List_20_1_Content"> Ubuntu</text:p>
            </text:list-item>
            <text:list-item>
              <text:p text:style-name="List_20_1_Content"> Raspberry Pi - insbesondere als Einstiegssystem</text:p>
            </text:list-item>
            <text:list-item>
              <text:p text:style-name="List_20_1_Content_Last"> LaTeX</text:p>
            </text:list-item>
          </text:list>
        </text:list-item>
      </text:list>
      <text:p text:style-name="Text_20_body"><text:span text:style-name="">(<text:span text:style-name="">Zusage: Y</text:span>, <text:a xlink:type="simple" xlink:href="https://l-p-d.org/fahrplan#0bc9" text:style-name="Internet_20_link" text:visited-style-name="Visited_20_Internet_20_Link">shortlink</text:a>)</text:span></text:p>
      <text:p text:style-name="Text_20_body">TMUX steht für Terminal MUltipleXer und entkoppelt Terminal Sessions vom Terminal Fenster. Damit können Terminal Sessions im Hintergrund weiter laufen. Wie das geht und was Tmux sonst noch so tolles kann, zeigt dieser Vortrag.
</text:p>
      <text:list text:style-name="List_20_1" text:continue-numbering="false">
        <text:list-item>
          <text:p text:style-name="LastListParagraph_List_20_1_Content_First">Referenten: Stefa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dja-yp2" text:style-name="Internet_20_link" text:visited-style-name="Visited_20_Internet_20_Link">https://bbb.ch-open.ch/b/fra-dja-yp2</text:a></text:p>
            </text:list-item>
            <text:list-item>
              <text:p text:style-name="List_20_1_Content"> Online am/um: 2021-05-15 <text:span text:style-name="Strong_20_Emphasis">14:00</text:span>-18:00</text:p>
            </text:list-item>
            <text:list-item>
              <text:p text:style-name="List_20_1_Content"> Zum Programm: <text:a xlink:type="simple" xlink:href="https://l-p-d.org/fahrplan#2d65" text:style-name="Internet_20_link" text:visited-style-name="Visited_20_Internet_20_Link">https://l-p-d.org/fahrplan#2d65</text:a> </text:p>
            </text:list-item>
          </text:list>
        </text:list-item>
        <text:list-item>
          <text:p text:style-name="List_20_1_Content"> Video:</text:p>
          <text:list text:style-name="List_20_1">
            <text:list-item>
              <text:p text:style-name="List_20_1_Content"> <text:a xlink:type="simple" xlink:href="https://media.ccc.de/v/lpd2021-1-video_and_qna_-_kanal_unix_user_group_rhein-neckar_-_terminals_verwalten_mit_tmux" text:style-name="Internet_20_link" text:visited-style-name="Visited_20_Internet_20_Link">https://media.ccc.de/v/lpd2021-1-video_and_qna_-_kanal_unix_user_group_rhein-neckar_-_terminals_verwalten_mit_tmux</text:a> (25min)</text:p>
            </text:list-item>
          </text:list>
        </text:list-item>
        <text:list-item>
          <text:p text:style-name="List_20_1_Content"> Links:</text:p>
          <text:list text:style-name="List_20_1">
            <text:list-item>
              <text:p text:style-name="List_20_1_Content"> Shortcuts zum Video: <text:a xlink:type="simple" xlink:href="https://wiki.uugrn.org/UUGRN:LPD-Online-2021/TMUX" text:style-name="Internet_20_link" text:visited-style-name="Visited_20_Internet_20_Link">https://wiki.uugrn.org/UUGRN:LPD-Online-2021/TMUX</text:a></text:p>
            </text:list-item>
            <text:list-item>
              <text:p text:style-name="List_20_1_Content"> Homepage: <text:a xlink:type="simple" xlink:href="https://www.uugrn.org" text:style-name="Internet_20_link" text:visited-style-name="Visited_20_Internet_20_Link">https://www.uugrn.org</text:a></text:p>
            </text:list-item>
            <text:list-item>
              <text:p text:style-name="List_20_1_Content_Last"> Webseite des Referenten: <text:a xlink:type="simple" xlink:href="https://codevoid.de" text:style-name="Internet_20_link" text:visited-style-name="Visited_20_Internet_20_Link">https://codevoid.de</text:a></text:p>
            </text:list-item>
          </text:list>
        </text:list-item>
      </text:list>
      <text:p text:style-name="Text_20_body"><text:span text:style-name="">(<text:span text:style-name="">Zusage: Y</text:span>, <text:span text:style-name="">Video fehlt noch</text:span>, <text:a xlink:type="simple" xlink:href="https://l-p-d.org/fahrplan#2d65" text:style-name="Internet_20_link" text:visited-style-name="Visited_20_Internet_20_Link">shortlink</text:a>)</text:span></text:p>
      <text:p text:style-name="Text_20_body">Dies ist der zweite Teil des Shell Survival Guides. In diesem Teil zeige ich euch, wie ihr die vielen kleinen Programme, die Linux bietet miteinader interagieren lassen könnt.Inhalt:</text:p>
      <text:list text:style-name="Numbering_20_1" text:continue-numbering="false">
        <text:list-item>
          <text:p text:style-name="Numbering_20_1_Content_First"> Datenströme / (stdin,stdout)</text:p>
        </text:list-item>
        <text:list-item>
          <text:p text:style-name="Numbering_20_1_Content"> Datenübergabe via Pipe / (cat, sort, grep)</text:p>
        </text:list-item>
        <text:list-item>
          <text:p text:style-name="Numbering_20_1_Content"> Dateien als Datenstrom Quelle oder Ziel / (&gt;,»,&lt;)</text:p>
        </text:list-item>
        <text:list-item>
          <text:p text:style-name="Numbering_20_1_Content"> Datenstromkontrolle / (stderr, 2&gt;, 1&gt;)</text:p>
        </text:list-item>
        <text:list-item>
          <text:p text:style-name="Numbering_20_1_Content"> Verkettung und Exit Codes / (&amp;&amp;,||)</text:p>
        </text:list-item>
        <text:list-item>
          <text:p text:style-name="Numbering_20_1_Content_Last"> Jobkontrolle / (^C,^Z,bg,fg,&amp;)</text:p>
        </text:list-item>
      </text:list>
      <text:list text:style-name="List_20_1" text:continue-numbering="false">
        <text:list-item>
          <text:p text:style-name="LastListParagraph_List_20_1_Content_First"> Referenten: Stefa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dja-yp2" text:style-name="Internet_20_link" text:visited-style-name="Visited_20_Internet_20_Link">https://bbb.ch-open.ch/b/fra-dja-yp2</text:a></text:p>
            </text:list-item>
            <text:list-item>
              <text:p text:style-name="List_20_1_Content"> Online am/um: 2021-05-15 <text:span text:style-name="Strong_20_Emphasis">14:00</text:span>-18:00</text:p>
            </text:list-item>
            <text:list-item>
              <text:p text:style-name="List_20_1_Content"> Zum Programm: <text:a xlink:type="simple" xlink:href="https://l-p-d.org/fahrplan#a7e2" text:style-name="Internet_20_link" text:visited-style-name="Visited_20_Internet_20_Link">https://l-p-d.org/fahrplan#a7e2</text:a> </text:p>
            </text:list-item>
          </text:list>
        </text:list-item>
        <text:list-item>
          <text:p text:style-name="List_20_1_Content"> Video:</text:p>
          <text:list text:style-name="List_20_1">
            <text:list-item>
              <text:p text:style-name="List_20_1_Content"> <text:a xlink:type="simple" xlink:href="https://media.ccc.de/v/lpd2021-1-video_and_qna_-_kanal_unix_user_group_rhein-neckar_-_shell_survival_guide_teil_2" text:style-name="Internet_20_link" text:visited-style-name="Visited_20_Internet_20_Link">https://media.ccc.de/v/lpd2021-1-video_and_qna_-_kanal_unix_user_group_rhein-neckar_-_shell_survival_guide_teil_2</text:a> (26min)</text:p>
            </text:list-item>
          </text:list>
        </text:list-item>
        <text:list-item>
          <text:p text:style-name="List_20_1_Content"> Links:</text:p>
          <text:list text:style-name="List_20_1">
            <text:list-item>
              <text:p text:style-name="List_20_1_Content"> Shortcuts zum Video: <text:a xlink:type="simple" xlink:href="https://wiki.uugrn.org/UUGRN:LPD-Online-2021/Shell_Survial_Guide_2" text:style-name="Internet_20_link" text:visited-style-name="Visited_20_Internet_20_Link">https://wiki.uugrn.org/UUGRN:LPD-Online-2021/Shell_Survial_Guide_2</text:a></text:p>
            </text:list-item>
            <text:list-item>
              <text:p text:style-name="List_20_1_Content"> Homepage: <text:a xlink:type="simple" xlink:href="https://www.uugrn.org" text:style-name="Internet_20_link" text:visited-style-name="Visited_20_Internet_20_Link">https://www.uugrn.org</text:a></text:p>
            </text:list-item>
            <text:list-item>
              <text:p text:style-name="List_20_1_Content_Last"> Webseite des Referenten: <text:a xlink:type="simple" xlink:href="https://codevoid.de" text:style-name="Internet_20_link" text:visited-style-name="Visited_20_Internet_20_Link">https://codevoid.de</text:a></text:p>
            </text:list-item>
          </text:list>
        </text:list-item>
      </text:list>
      <text:p text:style-name="Text_20_body"><text:span text:style-name="">(<text:span text:style-name="">Zusage: Y</text:span>, <text:span text:style-name="">Video fehlt noch</text:span>, <text:a xlink:type="simple" xlink:href="https://l-p-d.org/fahrplan#a7e2" text:style-name="Internet_20_link" text:visited-style-name="Visited_20_Internet_20_Link">shortlink</text:a>)</text:span></text:p>
      <text:p text:style-name="Text_20_body">Beim Shell Survival Guide zeige ich euch wie die Linux Shell funktioniert. Wir steigen sehr einfach ein und steigern uns dann Stück für Stück.Inhalt:</text:p>
      <text:list text:style-name="Numbering_20_1" text:continue-numbering="false">
        <text:list-item>
          <text:p text:style-name="Numbering_20_1_Content_First"> Einleitung / (man, whatis)</text:p>
        </text:list-item>
        <text:list-item>
          <text:p text:style-name="Numbering_20_1_Content"> Das Dateisystem und Navigation / (pwd, cd, ls, ., .., ~)</text:p>
        </text:list-item>
        <text:list-item>
          <text:p text:style-name="Numbering_20_1_Content"> Dateitypen / (file)</text:p>
        </text:list-item>
        <text:list-item>
          <text:p text:style-name="Numbering_20_1_Content"> Dateien, Verzeichnisse, (Soft)Links, Punktdateien / (ln)</text:p>
        </text:list-item>
        <text:list-item>
          <text:p text:style-name="Numbering_20_1_Content"> Spezialdateien in /dev</text:p>
        </text:list-item>
        <text:list-item>
          <text:p text:style-name="Numbering_20_1_Content"> Dateioperationen / (mv, cp, mkdir, rm, cat, touch)</text:p>
        </text:list-item>
        <text:list-item>
          <text:p text:style-name="Numbering_20_1_Content"> Dateien finden / (locate, find)</text:p>
        </text:list-item>
        <text:list-item>
          <text:p text:style-name="Numbering_20_1_Content"> Space and Inodes / (df,du,ncdu)</text:p>
        </text:list-item>
        <text:list-item>
          <text:p text:style-name="Numbering_20_1_Content"> Rechtesystem / (user,groups,chmod,chown)</text:p>
        </text:list-item>
        <text:list-item>
          <text:p text:style-name="Numbering_20_1_Content_Last"> Editoren / (easy:nano,joe - pro:vi,emacs)</text:p>
        </text:list-item>
      </text:list>
      <text:list text:style-name="List_20_1" text:continue-numbering="false">
        <text:list-item>
          <text:p text:style-name="LastListParagraph_List_20_1_Content_First"> Referenten: Stefa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dja-yp2" text:style-name="Internet_20_link" text:visited-style-name="Visited_20_Internet_20_Link">https://bbb.ch-open.ch/b/fra-dja-yp2</text:a></text:p>
            </text:list-item>
            <text:list-item>
              <text:p text:style-name="List_20_1_Content"> Online am/um: 2021-05-15 <text:span text:style-name="Strong_20_Emphasis">14:00</text:span>-18:00</text:p>
            </text:list-item>
            <text:list-item>
              <text:p text:style-name="List_20_1_Content"> Zum Programm: <text:a xlink:type="simple" xlink:href="https://l-p-d.org/fahrplan#dccf" text:style-name="Internet_20_link" text:visited-style-name="Visited_20_Internet_20_Link">https://l-p-d.org/fahrplan#dccf</text:a> </text:p>
            </text:list-item>
          </text:list>
        </text:list-item>
        <text:list-item>
          <text:p text:style-name="List_20_1_Content"> Video:</text:p>
          <text:list text:style-name="List_20_1">
            <text:list-item>
              <text:p text:style-name="List_20_1_Content"> <text:a xlink:type="simple" xlink:href="https://media.ccc.de/v/lpd2021-1-video_and_qna_-_kanal_unix_user_group_rhein-neckar_-_shell_survival_guide_teil_1" text:style-name="Internet_20_link" text:visited-style-name="Visited_20_Internet_20_Link">https://media.ccc.de/v/lpd2021-1-video_and_qna_-_kanal_unix_user_group_rhein-neckar_-_shell_survival_guide_teil_1</text:a> (57min)</text:p>
            </text:list-item>
          </text:list>
        </text:list-item>
        <text:list-item>
          <text:p text:style-name="List_20_1_Content"> Links:</text:p>
          <text:list text:style-name="List_20_1">
            <text:list-item>
              <text:p text:style-name="List_20_1_Content"> Shortcuts zum Video: <text:a xlink:type="simple" xlink:href="https://wiki.uugrn.org/UUGRN:LPD-Online-2021/Shell_Survial_Guide_1" text:style-name="Internet_20_link" text:visited-style-name="Visited_20_Internet_20_Link">https://wiki.uugrn.org/UUGRN:LPD-Online-2021/Shell_Survial_Guide_1</text:a></text:p>
            </text:list-item>
            <text:list-item>
              <text:p text:style-name="List_20_1_Content"> Homepage: <text:a xlink:type="simple" xlink:href="https://www.uugrn.org" text:style-name="Internet_20_link" text:visited-style-name="Visited_20_Internet_20_Link">https://www.uugrn.org</text:a></text:p>
            </text:list-item>
            <text:list-item>
              <text:p text:style-name="List_20_1_Content_Last"> Webseite des Referenten: <text:a xlink:type="simple" xlink:href="https://codevoid.de" text:style-name="Internet_20_link" text:visited-style-name="Visited_20_Internet_20_Link">https://codevoid.de</text:a></text:p>
            </text:list-item>
          </text:list>
        </text:list-item>
      </text:list>
      <text:p text:style-name="Text_20_body"><text:span text:style-name="">(<text:span text:style-name="">Zusage: Y</text:span>, <text:span text:style-name="">Video fehlt noch</text:span>, <text:a xlink:type="simple" xlink:href="https://l-p-d.org/fahrplan#dccf" text:style-name="Internet_20_link" text:visited-style-name="Visited_20_Internet_20_Link">shortlink</text:a>)</text:span></text:p>
      <text:p text:style-name="Text_20_body">Die Unix User Group Rhein-Neckar ist seit 1998 eine offene Community in der Metropolregion Rhein-Neckar mit Interessensschwerpunkten rund um unixoide Betriebssysteme (Linux, *BSD, Solaris, AIX, …).Jeder, der diese Interessen teilt und gelegendlich oder regelmäßig an unseren Veranstaltungen teilnimmt oder unsere offenen Online-Dienste verwendet, ist ein Teil dieser Community.</text:p>
      <text:p text:style-name="Text_20_body">Der direkte Kontakt ist auf den seit 17. Juni 1998 monatlich stattfindenden UnixStammtischen und den seit 24. August 2007 monatliche stattfindenden '<draw:frame draw:style-name="media" draw:name="2" text:anchor-type="as-char" draw:z-index="2" svg:width="" svg:rel-width="100%" svg:height="0cm"><draw:image xlink:href="Pictures/16f644a0e04b1b4993e1845f35bc7fe9.svg" xlink:type="simple" xlink:show="embed" xlink:actuate="onLoad"/></draw:frame>' Treffen möglich. Beide Veranstaltungen finden regelmäßig statt und werden über die Mailingliste und im IRC angekündigt.</text:p>
      <text:list text:style-name="List_20_1" text:continue-numbering="false">
        <text:list-item>
          <text:p text:style-name="LastListParagraph_List_20_1_Content_First"> Referenten: Stefan / Deutsch</text:p>
        </text:list-item>
      </text:list>
      <text:list text:style-name="List_20_1" text:continue-numbering="false">
        <text:list-item>
          <text:p text:style-name="List_20_1_Content_First"> Talk:</text:p>
          <text:list text:style-name="List_20_1">
            <text:list-item>
              <text:p text:style-name="List_20_1_Content"> <text:a xlink:type="simple" xlink:href="https://bbb.ch-open.ch/b/fra-dja-yp2" text:style-name="Internet_20_link" text:visited-style-name="Visited_20_Internet_20_Link">https://bbb.ch-open.ch/b/fra-dja-yp2</text:a></text:p>
            </text:list-item>
            <text:list-item>
              <text:p text:style-name="List_20_1_Content"> Online am/um: 2021-05-15 <text:span text:style-name="Strong_20_Emphasis">14:00</text:span>-18:00</text:p>
            </text:list-item>
            <text:list-item>
              <text:p text:style-name="List_20_1_Content"> Zum Programm: <text:a xlink:type="simple" xlink:href="https://l-p-d.org/fahrplan#7ecc" text:style-name="Internet_20_link" text:visited-style-name="Visited_20_Internet_20_Link">https://l-p-d.org/fahrplan#7ecc</text:a> </text:p>
            </text:list-item>
          </text:list>
        </text:list-item>
        <text:list-item>
          <text:p text:style-name="List_20_1_Content"> Links:</text:p>
          <text:list text:style-name="List_20_1">
            <text:list-item>
              <text:p text:style-name="List_20_1_Content"> Homepage: <text:a xlink:type="simple" xlink:href="https://www.uugrn.org" text:style-name="Internet_20_link" text:visited-style-name="Visited_20_Internet_20_Link">https://www.uugrn.org</text:a></text:p>
            </text:list-item>
            <text:list-item>
              <text:p text:style-name="List_20_1_Content"> '<draw:frame draw:style-name="media" draw:name="3" text:anchor-type="as-char" draw:z-index="3" svg:width="" svg:rel-width="100%" svg:height="0cm"><draw:image xlink:href="Pictures/16f644a0e04b1b4993e1845f35bc7fe9.svg" xlink:type="simple" xlink:show="embed" xlink:actuate="onLoad"/></draw:frame>': <text:a xlink:type="simple" xlink:href="https://fixme.uugrn.org" text:style-name="Internet_20_link" text:visited-style-name="Visited_20_Internet_20_Link">https://fixme.uugrn.org</text:a></text:p>
            </text:list-item>
            <text:list-item>
              <text:p text:style-name="List_20_1_Content"> Stammtisch: <text:a xlink:type="simple" xlink:href="https://stammtisch.uugrn.org" text:style-name="Internet_20_link" text:visited-style-name="Visited_20_Internet_20_Link">https://stammtisch.uugrn.org</text:a></text:p>
            </text:list-item>
            <text:list-item>
              <text:p text:style-name="List_20_1_Content_Last"> Vorstellungs-Video: <text:a xlink:type="simple" xlink:href="https://wiki.uugrn.org/UUGRN:LPD-Online-2021/Vorstellung" text:style-name="Internet_20_link" text:visited-style-name="Visited_20_Internet_20_Link">https://wiki.uugrn.org/UUGRN:LPD-Online-2021/Vorstellung</text:a></text:p>
            </text:list-item>
          </text:list>
        </text:list-item>
      </text:list>
      <text:p text:style-name="Text_20_body"><text:span text:style-name="">(<text:span text:style-name="">Zusage: Y</text:span>, <text:a xlink:type="simple" xlink:href="https://l-p-d.org/fahrplan#7ecc" text:style-name="Internet_20_link" text:visited-style-name="Visited_20_Internet_20_Link">shortlink</text:a>)</text:span></text:p>
      <text:p text:style-name="Text_20_body"><text:span text:style-name=""><text:span text:style-name="">( Anzahl Kanäle: Helper: 2, Video and QnA: 22, Talk: 15, Themen: 1 )</text:span></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17::35:36</meta:creation-date>
    <dc:creator>Generated</dc:creator>
    <dc:date>2026-08-22T17::35:36</dc:date>
    <dc:language>en-US</dc:language>
    <meta:editing-cycles>1</meta:editing-cycles>
    <meta:editing-duration>PT0S</meta:editing-duration>
    <dc:title>de:events:lpd_online_2021-1:fahrplan:start</dc:title>
  </office:meta>
</office:document-meta>
</file>