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d1b462021a382812ecfa6c05c573c9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call4papers"/><text:bookmark-start text:name="__RefHeading___lpd-onlinecall4papersbeitraege_anmelden_1"/><text:bookmark-start text:name="lpd-onlinecall4papersbeitraege_anmelden"/>LPD-Online / Call4Papers / Beiträge anmelden<text:bookmark-end text:name="__RefHeading___lpd-onlinecall4papersbeitraege_anmelden_1"/><text:bookmark-end text:name="lpd-onlinecall4papersbeitraege_anmelden"/></text:h>
      <text:p text:style-name="Text_20_body">Bitte vollständig Ausfüllen und uns das Leben erleichtern. <draw:frame draw:style-name="media" draw:name="0" text:anchor-type="as-char" draw:z-index="0" svg:width="0.52916666666667cm" svg:height="0.52916666666667cm"><draw:image xlink:href="Pictures/bd1b462021a382812ecfa6c05c573c95.png" xlink:type="simple" xlink:show="embed" xlink:actuate="onLoad"/></draw:frame></text:p>
      <text:p text:style-name="Text_20_body">Call4Papers / Dein Beitrag: Im ersten Schritt sammeln wir nur. Ihr solltet in der Lage sein ein Video zu schneiden.
Nach Auswertung bekommt Ihr ggf. eine Zusage mit weiterem Vorgehen. Videoerstellung bevorzugt. Danke das ihr mitmacht!</text:p>
      <text:p text:style-name="Text_20_body">Kanal-Typen:</text:p>
      <text:list text:style-name="List_20_1" text:continue-numbering="false">
        <text:list-item>
          <text:p text:style-name="List_20_1_Content_First"> Video + Q&amp;A / Ein Video einreichen und Q&amp;A anmelden</text:p>
        </text:list-item>
        <text:list-item>
          <text:p text:style-name="List_20_1_Content"> Theme-Channel / Live Themen Diskussion anmelden</text:p>
        </text:list-item>
        <text:list-item>
          <text:p text:style-name="List_20_1_Content_Last"> Meet-Channel / Kanal für Vorstellung, z.B. eurer LUG oder Gruppe</text:p>
        </text:list-item>
      </text:list>
      <text:p text:style-name="Text_20_body">Please fill in completely and make our life easier <draw:frame draw:style-name="media" draw:name="1" text:anchor-type="as-char" draw:z-index="1" svg:width="0.52916666666667cm" svg:height="0.52916666666667cm"><draw:image xlink:href="Pictures/bd1b462021a382812ecfa6c05c573c95.png" xlink:type="simple" xlink:show="embed" xlink:actuate="onLoad"/></draw:frame></text:p>
      <text:p text:style-name="Text_20_body">Call4Papers / Your contribution: In the first step we only collect. You should be able to cut a video.
After evaluation you will get a confirmation with further procedure. Video creation preferred. Thank you for participating!</text:p>
      <text:p text:style-name="Text_20_body">Channel Types:</text:p>
      <text:list text:style-name="List_20_1" text:continue-numbering="false">
        <text:list-item>
          <text:p text:style-name="List_20_1_Content_First"> Video + Q&amp;A / Submit a video and register Q&amp;A.</text:p>
        </text:list-item>
        <text:list-item>
          <text:p text:style-name="List_20_1_Content"> Theme-Channel / Submit a live theme discussion</text:p>
        </text:list-item>
        <text:list-item>
          <text:p text:style-name="List_20_1_Content_Last"> Meet-Channel / Channel for introduction, e.g. of your LUG or group</text:p>
        </text:list-item>
      </text:list>
      <text:p text:style-name="Text_20_body">Video hochladen / Video upload / Video-Drop:</text:p>
      <text:list text:style-name="List_20_1" text:continue-numbering="false">
        <text:list-item>
          <text:p text:style-name="List_20_1_Content_First"> (!) <text:span text:style-name="">Bitte vernünftige Dateinamen benutzen! Please use intelligent Filenames! (Aka: $LUG_-_$USER_NAME_-_$TITLE.mkv)</text:span></text:p>
        </text:list-item>
        <text:list-item>
          <text:p text:style-name="List_20_1_Content_Last"> <text:a xlink:type="simple" xlink:href="https://wolke8.fkn-systems.de/nextcloud/index.php/s/YpCPEpHqg6J6D4S" text:style-name="Internet_20_link" text:visited-style-name="Visited_20_Internet_20_Link">https://wolke8.fkn-systems.de/nextcloud/index.php/s/YpCPEpHqg6J6D4S</text:a> [Neu: 2021-09-11]</text:p>
        </text:list-item>
      </text:list>
      <text:p text:style-name="Text_20_body">Video-Format must be:</text:p>
      <text:list text:style-name="List_20_1" text:continue-numbering="false">
        <text:list-item>
          <text:p text:style-name="List_20_1_Content_First"> <text:span text:style-name="">Wichtig</text:span>! <text:span text:style-name="Strong_20_Emphasis">Auflösung 1920 x 1080 (1080p)</text:span></text:p>
        </text:list-item>
        <text:list-item>
          <text:p text:style-name="List_20_1_Content"> <text:span text:style-name="">Wichtig</text:span>! <text:span text:style-name="Strong_20_Emphasis">Anzahl der Frames pro Sekunde (25)</text:span></text:p>
        </text:list-item>
        <text:list-item>
          <text:p text:style-name="List_20_1_Content"> <text:span text:style-name="">Wichtig</text:span>! <text:span text:style-name="Strong_20_Emphasis">Format: MKV</text:span></text:p>
        </text:list-item>
        <text:list-item>
          <text:p text:style-name="List_20_1_Content_Last"> Größenverhältnis sollte etwa bei ~1-1.5GB/h lieg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0::04:24</meta:creation-date>
    <dc:creator>Generated</dc:creator>
    <dc:date>2026-08-21T00::04:24</dc:date>
    <dc:language>en-US</dc:language>
    <meta:editing-cycles>1</meta:editing-cycles>
    <meta:editing-duration>PT0S</meta:editing-duration>
    <dc:title>de:call4papers</dc:title>
  </office:meta>
</office:document-meta>
</file>